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verwijderen van een waterleiding in het fietspad langs de N211 Noordlandseweg te ‘s-Gravenzande (244534)</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verwijderen van een waterleiding in het fietspad langs de provinciale weg N211, plaatselijk bekend als Noordlandseweg, ter hoogte van km 6.550, zuidoostzijde, te ‘s-Gravenzande in de gemeente Westland.</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21-09-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9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9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9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4676</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verwijderen van een waterleiding in het fietspad langs de N211 Noordlandseweg te ‘s-Gravenzande (244534)</meta:user-defined>
    <meta:user-defined meta:name="DCTERMS.W3CDTF/DCTERMS.available">2026-08-13</meta:user-defined>
    <meta:user-defined meta:name="DCTERMS.W3CDTF/OVERHEIDop.jaargang">2026</meta:user-defined>
    <meta:user-defined meta:name="OVERHEIDop.publicationIssue">13796</meta:user-defined>
    <meta:user-defined meta:name="OVERHEIDop.PrbID/DC.identifier">prb-2026-13796</meta:user-defined>
    <meta:user-defined meta:name="OVERHEIDop.versieInformatie"/>
  </office:meta>
</office:document-meta>
</file>