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leggen van een elektriciteitskabel langs de provinciale weg N217 te Heinenoord (244434)</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leggen en hebben van een elektriciteitskabel langs de provinciale weg N217, ter hoogte van km 17.500, zuidwestzijde, te Heinenoord in de gemeente Hoeksche Waard.</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21-09-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79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9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9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4674</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leggen van een elektriciteitskabel langs de provinciale weg N217 te Heinenoord (244434)</meta:user-defined>
    <meta:user-defined meta:name="DCTERMS.W3CDTF/DCTERMS.available">2026-08-13</meta:user-defined>
    <meta:user-defined meta:name="DCTERMS.W3CDTF/OVERHEIDop.jaargang">2026</meta:user-defined>
    <meta:user-defined meta:name="OVERHEIDop.publicationIssue">13794</meta:user-defined>
    <meta:user-defined meta:name="OVERHEIDop.PrbID/DC.identifier">prb-2026-13794</meta:user-defined>
    <meta:user-defined meta:name="OVERHEIDop.versieInformatie"/>
  </office:meta>
</office:document-meta>
</file>