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en elektriciteitskabel langs de provinciale weg N217 te Heinenoord (24443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en hebben van een elektriciteitskabel langs de provinciale weg N217, ter hoogte van km 16.600, noordzijde, te Heinenoord in de gemeente Hoeksche Waard.</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73</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en elektriciteitskabel langs de provinciale weg N217 te Heinenoord (244433)</meta:user-defined>
    <meta:user-defined meta:name="DCTERMS.W3CDTF/DCTERMS.available">2026-08-13</meta:user-defined>
    <meta:user-defined meta:name="DCTERMS.W3CDTF/OVERHEIDop.jaargang">2026</meta:user-defined>
    <meta:user-defined meta:name="OVERHEIDop.publicationIssue">13792</meta:user-defined>
    <meta:user-defined meta:name="OVERHEIDop.PrbID/DC.identifier">prb-2026-13792</meta:user-defined>
    <meta:user-defined meta:name="OVERHEIDop.versieInformatie"/>
  </office:meta>
</office:document-meta>
</file>