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N337, provinciale weg Deventer - Zwolle, ter hoogte van hectometerpunten 16.930 en 17.6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juni 2026 ontvingen wij een vergunningsaanvraag voor het plaatsen van omleidingsborden op de N337, provinciale weg Deventer - Zwolle, ter hoogte van hectometerpunten 16.930 en 17.630. De borden worden geplaatst vanwege de afsluiting van de Broekslag. 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1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7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813</meta:user-defined>
    <meta:user-defined meta:name="DCTERMS.abstract">Kennisgeving verleende vergunning voor het plaatsen van omleidingsborden op de N337, provinciale weg Deventer - Zwolle, ter hoogte van hectometerpunten 16.930 en 17.630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N337, provinciale weg Deventer - Zwolle, ter hoogte van hectometerpunten 16.930 en 17.630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91</meta:user-defined>
    <meta:user-defined meta:name="OVERHEIDop.PrbID/DC.identifier">prb-2026-13791</meta:user-defined>
    <meta:user-defined meta:name="OVERHEIDop.versieInformatie"/>
  </office:meta>
</office:document-meta>
</file>