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Ten Brinke Focus on Sectie C BV, tussen Urkhovenseweg en Daalakkersweg te Eind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Ten Brinke Focus on Sectie C BV</text:p>
            <text:p text:style-name="common-al">Locatie : tussen de Urkhovenseweg en Daalakkersweg, postcodegebied 5641 te Eindhoven, in de gemeente Eindhoven</text:p>
            <text:p text:style-name="common-al">Activiteit : flora- en fauna- activiteit</text:p>
            <text:p text:style-name="common-al">Voor : de gevolgen ten aanzien van beschermde dier- en/of plantsoorten vanwege de herontwikkeling van het bedrijventerrein “Sectie C” tot een gemengd woon-werkgebied</text:p>
            <text:p text:style-name="common-al">Aanvraagdatum : 24 april 2026</text:p>
            <text:p text:style-name="common-al">DSO-kenmerk : 2026042400982</text:p>
            <text:p text:style-name="common-al">Zaaknummer : Z/504354</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435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4354</meta:user-defined>
    <dc:language>nl</dc:language>
    <meta:user-defined meta:name="OVERHEIDop.locatietype/OVERHEIDop.gebiedsmarkering">Vlak</meta:user-defined>
    <meta:user-defined meta:name="DC.title">Provincie Noord-Brabant – besluit aanvraag omgevingsvergunning - Ten Brinke Focus on Sectie C BV, tussen Urkhovenseweg en Daalakkersweg te Eindhoven</meta:user-defined>
    <meta:user-defined meta:name="OVERHEIDop.datumEindeReactietermijn">2026-09-21</meta:user-defined>
    <meta:user-defined meta:name="OVERHEIDop.TilID/OVERHEIDop.terinzageleggingOP">til-2026-32035</meta:user-defined>
    <meta:user-defined meta:name="DCTERMS.W3CDTF/DCTERMS.available">2026-08-12</meta:user-defined>
    <meta:user-defined meta:name="DCTERMS.W3CDTF/OVERHEIDop.jaargang">2026</meta:user-defined>
    <meta:user-defined meta:name="OVERHEIDop.publicationIssue">13788</meta:user-defined>
    <meta:user-defined meta:name="OVERHEIDop.PrbID/DC.identifier">prb-2026-13788</meta:user-defined>
    <meta:user-defined meta:name="OVERHEIDop.versieInformatie"/>
  </office:meta>
</office:document-meta>
</file>