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maatwerkvoorschrift - Gemeente Heusden, kadastrale percelen gemeente Vlijmen, sectie N, nummers 2699, 3708, 6621 en 72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maatwerkbesluit nemen.</text:p>
            <text:p text:style-name="common-al">Bedrijf : Gemeente Heusden</text:p>
            <text:p text:style-name="common-al">Locatie : kadastrale percelen gemeente Vlijmen, sectie N, nummers 2699, 3708, 6621 en 7296</text:p>
            <text:p text:style-name="common-al">Activiteit : Maatwerkvoorschrift Houtopstanden</text:p>
            <text:p text:style-name="common-al">Voor : het afzien van de wettelijke verplichting tot herbeplanting op dezelfde grond voor de kadastrale percelen gemeente Vlijmen, sectie N, nummers 2699 en 3708, ten behoeve van herbeplanting (compensatie) op de kadastrale percelen gemeente Vlijmen, sectie N, nummers 6621 en 7296</text:p>
            <text:p text:style-name="common-al">Aanvraagdatum : 5 mei 2026</text:p>
            <text:p text:style-name="common-al">DSO-kenmerk : 2026050500557</text:p>
            <text:p text:style-name="common-al">Zaaknummer : Z/504952</text:p>
            <text:p text:style-name="common-al">Verzenddatum besluit : 10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0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504952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7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4952</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Provincie Noord-Brabant – besluit aanvraag maatwerkvoorschrift - Gemeente Heusden, kadastrale percelen gemeente Vlijmen, sectie N, nummers 2699, 3708, 6621 en 7296</meta:user-defined>
    <meta:user-defined meta:name="OVERHEIDop.datumEindeReactietermijn">2026-09-21</meta:user-defined>
    <meta:user-defined meta:name="OVERHEIDop.TilID/OVERHEIDop.terinzageleggingOP">til-2026-32031</meta:user-defined>
    <meta:user-defined meta:name="DCTERMS.W3CDTF/DCTERMS.available">2026-08-12</meta:user-defined>
    <meta:user-defined meta:name="DCTERMS.W3CDTF/OVERHEIDop.jaargang">2026</meta:user-defined>
    <meta:user-defined meta:name="OVERHEIDop.publicationIssue">13786</meta:user-defined>
    <meta:user-defined meta:name="OVERHEIDop.PrbID/DC.identifier">prb-2026-13786</meta:user-defined>
    <meta:user-defined meta:name="OVERHEIDop.versieInformatie"/>
  </office:meta>
</office:document-meta>
</file>