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vangen van een bestaand drukrioleringssysteem in de rechterberm van de N748, provinciale weg Vriezenveen - Geesteren, tussen hectometerpunten 2.524 en 4.74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8 augustus 2026 een verzoek tot het behandelen van een aanvraag voor een beschikking hebben ontvangen waarbij de reguliere voorbereidingsprocedure van toepassing is. De aanvraag gaat over het vervangen van een bestaand drukrioleringssysteem in de rechterberm van de N748, provinciale weg Vriezenveen - Geesteren, tussen hectometerpunten 2.524 en 4.745.</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56</meta:user-defined>
    <meta:user-defined meta:name="DCTERMS.abstract">Aanvraag voor een vergunning voor het vervangen van een bestaand drukrioleringssysteem in de rechterberm van de N748, provinciale weg Vriezenveen - Geesteren, tussen hectometerpunten 2.524 en 4.745.</meta:user-defined>
    <dc:language>nl</dc:language>
    <meta:user-defined meta:name="OVERHEIDop.locatietype/OVERHEIDop.gebiedsmarkering">Vlak</meta:user-defined>
    <meta:user-defined meta:name="DC.title">Aanvraag voor een vergunning voor het vervangen van een bestaand drukrioleringssysteem in de rechterberm van de N748, provinciale weg Vriezenveen - Geesteren, tussen hectometerpunten 2.524 en 4.745</meta:user-defined>
    <meta:user-defined meta:name="DCTERMS.W3CDTF/DCTERMS.available">2026-08-12</meta:user-defined>
    <meta:user-defined meta:name="DCTERMS.W3CDTF/OVERHEIDop.jaargang">2026</meta:user-defined>
    <meta:user-defined meta:name="OVERHEIDop.publicationIssue">13784</meta:user-defined>
    <meta:user-defined meta:name="OVERHEIDop.PrbID/DC.identifier">prb-2026-13784</meta:user-defined>
    <meta:user-defined meta:name="OVERHEIDop.versieInformatie"/>
  </office:meta>
</office:document-meta>
</file>