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Express 1 en Innovatie 1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omgevingsvergunning Natura 2000 nabij Express 1 en Innovatie 1 te Duiven</text:p>
            <text:p text:style-name="common-al">Provincie Gelderland heeft op 06-08-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nadere informatie kunt u contact opnemen met het Provincieloket via telefoonnummer </text:p>
            <text:p text:style-name="last-al">026 359 99 99 onder vermelding van het zaaknummer 2026-011343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78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Provincie Gelderland aanvraag Omgevingsvergunning Express 1 en Innovatie 1 Dui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783</meta:user-defined>
    <meta:user-defined meta:name="OVERHEIDop.PrbID/DC.identifier">prb-2026-13783</meta:user-defined>
    <meta:user-defined meta:name="OVERHEIDop.versieInformatie"/>
  </office:meta>
</office:document-meta>
</file>