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tijdelijk innemen van een ligplaats in de Gouwe, ter hoogte van Burgemeester Colijnstraat 283 te Boskoop (239416)</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tijdelijk innemen van een ligplaats in de Gouwe, ten behoeve van het uitvoeren van werkzaamheden ter hoogte van de Burgemeester Colijnstraat 283 te Boskoop. De ligplaats wordt ingenomen in de periode van 28 september 2026 tot en met 20 april 2027.</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1-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597</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tijdelijk innemen van een ligplaats in de Gouwe, ter hoogte van Burgemeester Colijnstraat 283 te Boskoop (239416)</meta:user-defined>
    <meta:user-defined meta:name="DCTERMS.W3CDTF/DCTERMS.available">2026-08-12</meta:user-defined>
    <meta:user-defined meta:name="DCTERMS.W3CDTF/OVERHEIDop.jaargang">2026</meta:user-defined>
    <meta:user-defined meta:name="OVERHEIDop.publicationIssue">13778</meta:user-defined>
    <meta:user-defined meta:name="OVERHEIDop.PrbID/DC.identifier">prb-2026-13778</meta:user-defined>
    <meta:user-defined meta:name="OVERHEIDop.versieInformatie"/>
  </office:meta>
</office:document-meta>
</file>