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Brabant Water NV, Burgtsebaantje en Noordergrensweg te Molenscho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Brabant Water NV</text:p>
            <text:p text:style-name="common-al">Locatie : Burgtsebaantje en Noordergrensweg te Molenschot, in de gemeente Gilze en Rijen</text:p>
            <text:p text:style-name="common-al">Activiteit : flora- en fauna- activiteit</text:p>
            <text:p text:style-name="common-al">Voor : de gevolgen ten aanzien van beschermde dier- en/of plantsoorten vanwege de renovatiewerkzaamheden aan het waterwingebied</text:p>
            <text:p text:style-name="common-al">Aanvraagdatum : 6 maart 2026</text:p>
            <text:p text:style-name="common-al">DSO-kenmerk : 2026030601931</text:p>
            <text:p text:style-name="common-al">Zaaknummer : Z/500717</text:p>
            <text:p text:style-name="common-al">Verzenddatum besluit : 10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0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500717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77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7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7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0717</meta:user-defined>
    <dc:language>nl</dc:language>
    <meta:user-defined meta:name="OVERHEIDop.locatietype/OVERHEIDop.gebiedsmarkering">Vlak</meta:user-defined>
    <meta:user-defined meta:name="DC.title">Provincie Noord-Brabant – besluit aanvraag omgevingsvergunning - Brabant Water NV, Burgtsebaantje en Noordergrensweg te Molenschot</meta:user-defined>
    <meta:user-defined meta:name="OVERHEIDop.datumEindeReactietermijn">2026-09-21</meta:user-defined>
    <meta:user-defined meta:name="OVERHEIDop.TilID/OVERHEIDop.terinzageleggingOP">til-2026-31982</meta:user-defined>
    <meta:user-defined meta:name="DCTERMS.W3CDTF/DCTERMS.available">2026-08-12</meta:user-defined>
    <meta:user-defined meta:name="DCTERMS.W3CDTF/OVERHEIDop.jaargang">2026</meta:user-defined>
    <meta:user-defined meta:name="OVERHEIDop.publicationIssue">13770</meta:user-defined>
    <meta:user-defined meta:name="OVERHEIDop.PrbID/DC.identifier">prb-2026-13770</meta:user-defined>
    <meta:user-defined meta:name="OVERHEIDop.versieInformatie"/>
  </office:meta>
</office:document-meta>
</file>