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Woonmeij, Bramerslandstraat 11, 5275 HE te Den Du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Woonmeij</text:p>
            <text:p text:style-name="common-al">Locatie : Bramerslandstraat 11, 5275 HE te Den Dungen, in de gemeente Sint-Michielsgestel</text:p>
            <text:p text:style-name="common-al">Activiteit : flora- en fauna- activiteit</text:p>
            <text:p text:style-name="common-al">Voor : de gevolgen ten aanzien van beschermde dier- en/of plantsoorten vanwege de nieuwbouw van 9 woningen</text:p>
            <text:p text:style-name="common-al">Aanvraagdatum : 12 januari 2026</text:p>
            <text:p text:style-name="common-al">DSO-kenmerk : 2026011201167</text:p>
            <text:p text:style-name="common-al">Zaaknummer : Z/271752</text:p>
            <text:p text:style-name="common-al">Verzenddatum besluit : 10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0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71752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76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6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6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71752</meta:user-defined>
    <dc:language>nl</dc:language>
    <meta:user-defined meta:name="OVERHEIDop.locatietype/OVERHEIDop.gebiedsmarkering">Adres</meta:user-defined>
    <meta:user-defined meta:name="DC.title">Provincie Noord-Brabant – besluit aanvraag omgevingsvergunning - Woonmeij, Bramerslandstraat 11, 5275 HE te Den Dungen</meta:user-defined>
    <meta:user-defined meta:name="OVERHEIDop.datumEindeReactietermijn">2026-09-21</meta:user-defined>
    <meta:user-defined meta:name="OVERHEIDop.TilID/OVERHEIDop.terinzageleggingOP">til-2026-31978</meta:user-defined>
    <meta:user-defined meta:name="DCTERMS.W3CDTF/DCTERMS.available">2026-08-12</meta:user-defined>
    <meta:user-defined meta:name="DCTERMS.W3CDTF/OVERHEIDop.jaargang">2026</meta:user-defined>
    <meta:user-defined meta:name="OVERHEIDop.publicationIssue">13769</meta:user-defined>
    <meta:user-defined meta:name="OVERHEIDop.PrbID/DC.identifier">prb-2026-13769</meta:user-defined>
    <meta:user-defined meta:name="OVERHEIDop.versieInformatie"/>
  </office:meta>
</office:document-meta>
</file>