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wijziging omgevingsvergunning aan de Baanhoekweg 22 te Dordrecht</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text:p>
            <text:p text:style-name="common-al">Dow Benelux B.V., gevestigd aan de Baanhoekweg 22, 3313 LA te Dordrecht.</text:p>
            <text:p text:style-name="common-al"/>
            <text:p text:style-name="common-al">Aangevraagde activiteit(en)  : Geen significante wijziging</text:p>
            <text:p text:style-name="common-al">Toelichting en uitleg over activiteit : De aanvraag betreft diverse wijzigingen bestaande uit het inzetten van </text:p>
            <text:p text:style-name="common-al">                                                                polyethyleen-copolymeren met methyl- of butylacrylaat-comonomeer als </text:p>
            <text:p text:style-name="common-al">                                                                grondstof in extrusieprocessen ten behoeve van de productie van </text:p>
            <text:p text:style-name="common-al">                                                                copolymeren. De productie van op alkenen (olefinen) gebaseerde </text:p>
            <text:p text:style-name="common-al">                                                                copolymeren middels extrusieprocessen in het algemeen. De totale </text:p>
            <text:p text:style-name="common-al">                                                                toegestane hoeveelheid helium, waterstof en stikstof (ADR-klasse 2), in </text:p>
            <text:p text:style-name="common-al">                                                                gasflessen opgeslagen in een bestaande PGS 15-opslagvoorziening, te </text:p>
            <text:p text:style-name="common-al">                                                                verhogen van 400 liter naar 900 liter. De opslag van 12 rvs-vaten van 1.000 </text:p>
            <text:p text:style-name="common-al">                                                                liter voor de opslag van vacuüm afvalwater (ADR klasse 8). Het regime voor </text:p>
            <text:p text:style-name="common-al">                                                                wisselvaten uit voorschrift 8.1.1 van de revisievergunning (gebaseerd op </text:p>
            <text:p text:style-name="common-al">                                                                onder andere hoofdstuk 7.7 van de PGS 31:2024) van toepassing verklaren </text:p>
            <text:p text:style-name="common-al">                                                                op de hierboven genoemde 12 rvs-vaten. Daarnaast verzoekt Dow om   </text:p>
            <text:p text:style-name="common-al">                                                                voorschriften te wijzigen met betrekking tot de MAn-tank, het in eigen </text:p>
            <text:p text:style-name="common-al">                                                                beheer inspecteren en onderhouden van de MAn-tank (conform paragraaf </text:p>
            <text:p text:style-name="common-al">                                                                1.2.4 van PGS 31 versie 2024).</text:p>
            <text:p text:style-name="common-al">Aanvraagdatum    : 4 mei 2026</text:p>
            <text:p text:style-name="common-al">Besluitdatum    : 7 augustus 2026 </text:p>
            <text:p text:style-name="common-al">Bekendmaking    : 7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9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5044755 en/of het verzoeknummer: 2026050401570.</text:p>
            <text:p text:style-name="common-al"/>
            <text:p text:style-name="common-al">U kunt de stukken ook digitaal inzien met betrekking tot deze procedure door op onderstaande link te klikken:</text:p>
            <text:p text:style-name="common-al">
            <text:a xlink:href="https://loket.dcmr.nl/mozard/!suite92.scherm1007?mObj=10372629" xlink:type="simple">https://loket.dcmr.nl/mozard/!suite92.scherm1007?mObj=10372629</text:a>
          </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044755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voor wijziging omgevingsvergunning aan de Baanhoekweg 22 te Dordrecht</meta:user-defined>
    <meta:user-defined meta:name="OVERHEIDop.datumEindeReactietermijn">2026-09-19</meta:user-defined>
    <meta:user-defined meta:name="OVERHEIDop.terinzageleggingBG">https://loket.dcmr.nl/mozard/!suite92.scherm1007?mObj=10372629</meta:user-defined>
    <meta:user-defined meta:name="DCTERMS.W3CDTF/DCTERMS.available">2026-08-12</meta:user-defined>
    <meta:user-defined meta:name="DCTERMS.W3CDTF/OVERHEIDop.jaargang">2026</meta:user-defined>
    <meta:user-defined meta:name="OVERHEIDop.publicationIssue">13767</meta:user-defined>
    <meta:user-defined meta:name="OVERHEIDop.PrbID/DC.identifier">prb-2026-13767</meta:user-defined>
    <meta:user-defined meta:name="OVERHEIDop.versieInformatie"/>
  </office:meta>
</office:document-meta>
</file>