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gedeeltelijke) intrekking beschikkingen aan de Welplaatkade 9 te Rotterdam-Botl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zij voor Chane Terminal Welplaat B.V., gevestigd aan de Welplaatkade 9, 3197 KR te Rotterdam-Botlek, hebben besloten de omgevingsvergunning van 14 december 2020, met kenmerk 9999167182_9999911400, voor de exploitatie van een Seveso-inrichting volledig in te trekken, de omgevingsvergunning van 20 december 2017, met kenmerk BES98514410_9999391198, voor de exploitatie van een Seveso-inrichting gedeeltelijk in te trekken en tevens een omgevingsvergunning te verlenen voor het wijzigen van de milieubelastende activiteit overeenkomstig de aanvraag voor een opslagtank voor vloeistoffen en een tankcontainer of verpakking die wordt gebruikt als opslagtank voor vloeistoffen. </text:p>
            <text:p text:style-name="common-al">Met deze besluiten vervalt de milieubelastende activiteit ‘Seveso-inrichting’. Als gevolg daarvan wijzigt het bevoegd gezag van de provincie Zuid-Holland naar de gemeente Rotterdam.</text:p>
            <text:p text:style-name="common-al"/>
            <text:p text:style-name="common-al"/>
            <text:p text:style-name="common-al">Aangevraagde activiteit(en)  : Intrekkingsbesluit</text:p>
            <text:p text:style-name="common-al">Toelichting en uitleg over activiteit : (Gedeeltelijke) Intrekking van een omgevingsvergunningen en de aanvraag</text:p>
            <text:p text:style-name="common-al">  om een omgevingsvergunning voor de activiteit boord-boord overslag van</text:p>
            <text:p text:style-name="common-al">              ongeclassificeerde vloeibare bulkproducten. </text:p>
            <text:p text:style-name="common-al">Aanvraagdatum    : 10 oktober 2024</text:p>
            <text:p text:style-name="common-al">Besluitdatum    : 6 augustus 2026 </text:p>
            <text:p text:style-name="common-al">Bekendmaking    : 6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8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2879112 en/of het verzoeknummer: 2024101001564.</text:p>
            <text:p text:style-name="common-al"/>
            <text:p text:style-name="common-al"/>
            <text:p text:style-name="common-al">U kunt de stukken ook digitaal inzien met betrekking tot deze procedure door op onderstaande link te klikken:</text:p>
            <text:p text:style-name="common-al">
            <text:a xlink:href="https://loket.dcmr.nl/mozard/!suite92.scherm1007?mObj=10538704" xlink:type="simple">https://loket.dcmr.nl/mozard/!suite92.scherm1007?mObj=10538704</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6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6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2879112 </meta:user-defined>
    <meta:user-defined meta:name="DCTERMS.abstract">Gedeputeerde Staten van Zuid-Holland maken bekend dat zij hebben besloten de omgevingsvergunning van 14 december 2020, met kenmerk 9999167182_9999911400, voor de exploitatie van een Seveso-inrichting volledig in te trekken</meta:user-defined>
    <dc:language>nl</dc:language>
    <meta:user-defined meta:name="OVERHEIDop.locatietype/OVERHEIDop.gebiedsmarkering">Adres</meta:user-defined>
    <meta:user-defined meta:name="DC.title">Kennisgeving toestemming voor (gedeeltelijke) intrekking beschikkingen aan de Welplaatkade 9 te Rotterdam-Botlek</meta:user-defined>
    <meta:user-defined meta:name="OVERHEIDop.datumEindeReactietermijn">2026-09-18</meta:user-defined>
    <meta:user-defined meta:name="OVERHEIDop.terinzageleggingBG">https://loket.dcmr.nl/mozard/!suite92.scherm1007?mObj=10538704</meta:user-defined>
    <meta:user-defined meta:name="DCTERMS.W3CDTF/DCTERMS.available">2026-08-12</meta:user-defined>
    <meta:user-defined meta:name="DCTERMS.W3CDTF/OVERHEIDop.jaargang">2026</meta:user-defined>
    <meta:user-defined meta:name="OVERHEIDop.publicationIssue">13766</meta:user-defined>
    <meta:user-defined meta:name="OVERHEIDop.PrbID/DC.identifier">prb-2026-13766</meta:user-defined>
    <meta:user-defined meta:name="OVERHEIDop.versieInformatie"/>
  </office:meta>
</office:document-meta>
</file>