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Chris Bens, Kolkweg 26 Mill – Z/512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Beëindiging van de veehouderij en voortzetting van het bedrijf als akkerbouwbedrijf met statische opslag</text:p>
            <text:p text:style-name="common-al">Locatie: Kolkweg 26, 5451 NT te Mill	 </text:p>
            <text:p text:style-name="common-al">Zaaknummer: Z/512358</text:p>
            <text:p text:style-name="common-al">Activiteit: Natura 2000-activiteit</text:p>
            <text:p text:style-name="common-al">Datum ontvangen: 05-08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358</meta:user-defined>
    <dc:language>nl</dc:language>
    <meta:user-defined meta:name="OVERHEIDop.locatietype/OVERHEIDop.gebiedsmarkering">Punt</meta:user-defined>
    <meta:user-defined meta:name="DC.title">Provincie Noord-Brabant – Omgevingsvergunning aangevraagd – Chris Bens, Kolkweg 26 Mill – Z/512358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59</meta:user-defined>
    <meta:user-defined meta:name="OVERHEIDop.PrbID/DC.identifier">prb-2026-13759</meta:user-defined>
    <meta:user-defined meta:name="OVERHEIDop.versieInformatie"/>
  </office:meta>
</office:document-meta>
</file>