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Bazalt Wonen, diverse woningen aan Bentlaken, Floreffestraat, de Graaff, Eendepad, Zaagbekstraat en Ganzepad te Werken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wijzigen.</text:p>
            <text:p text:style-name="common-al">Bedrijf : Bazalt Wonen</text:p>
            <text:p text:style-name="common-al">Locatie : Bentlaken 3-25 (oneven), 4251 GS, Bentlaken 30-52 (even), 4251 GW, Floreffestraat 1-41 (oneven), 4251 GM &amp; 4251 GN, Floreffestraat 2-24 (even), 4251 GP, Floreffestraat 42-52 (even), 4251 GR, de Graaff 16-26 (even), 4251 HV, de Graaff 48-58 (even), 4251 HW, de Graaff 76-88 (even), 4251 HX, Eendepad 33-45 (oneven), 4251 VC, Zaagbekstraat 14-52 (even), 4251 VE &amp; 4251 VG en Ganzepad 1-11 (oneven), 4251 VA te Werkendam, in de gemeente Altena</text:p>
            <text:p text:style-name="common-al">Activiteit : flora- en fauna- activiteit</text:p>
            <text:p text:style-name="common-al">Voor : de gevolgen ten aanzien van beschermde dier- en/of plantsoorten vanwege de renovatiewerkzaamheden aan 115 woningen</text:p>
            <text:p text:style-name="common-al">Aanvraagdatum : 22 juni 2026</text:p>
            <text:p text:style-name="common-al">DSO-kenmerk : 2026062200375</text:p>
            <text:p text:style-name="common-al">Zaaknummer : Z/508532</text:p>
            <text:p text:style-name="common-al">Verzenddatum besluit : 10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0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508532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75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5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5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8532</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Provincie Noord-Brabant – besluit aanvraag omgevingsvergunning - Bazalt Wonen, diverse woningen aan Bentlaken, Floreffestraat, de Graaff, Eendepad, Zaagbekstraat en Ganzepad te Werkendam</meta:user-defined>
    <meta:user-defined meta:name="OVERHEIDop.datumEindeReactietermijn">2026-09-21</meta:user-defined>
    <meta:user-defined meta:name="OVERHEIDop.TilID/OVERHEIDop.terinzageleggingOP">til-2026-31914</meta:user-defined>
    <meta:user-defined meta:name="DCTERMS.W3CDTF/DCTERMS.available">2026-08-12</meta:user-defined>
    <meta:user-defined meta:name="DCTERMS.W3CDTF/OVERHEIDop.jaargang">2026</meta:user-defined>
    <meta:user-defined meta:name="OVERHEIDop.publicationIssue">13753</meta:user-defined>
    <meta:user-defined meta:name="OVERHEIDop.PrbID/DC.identifier">prb-2026-13753</meta:user-defined>
    <meta:user-defined meta:name="OVERHEIDop.versieInformatie"/>
  </office:meta>
</office:document-meta>
</file>