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verlengen beslistermijn – InfraHUB B.V.- Nieuwe Waterweg 1 in Os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Reguliere procedure</text:span>
          </text:p>
            <text:p text:style-name="common-al">Gedeputeerde Staten van Noord-Brabant maken bekend dat zij de proceduretermijn van de volgende aanvraag voor een omgevingsvergunning, waarop de reguliere voorbereidingsprocedure van toepassing is, met zes weken hebben verlengd.</text:p>
            <text:p text:style-name="common-al">Bedrijf:  InfraHub B.V.</text:p>
            <text:p text:style-name="common-al">Locatie:  Nieuwe Waterweg 1, 5347 JS Oss</text:p>
            <text:p text:style-name="common-al">Activiteit:  Bouwen (technisch) en bouwactiviteit (omgevingsplan)</text:p>
            <text:p text:style-name="common-al">Voor:  Wijziging op verleende vergunning voor het deel van het terrein en gebouwen dat gebruikt wordt door Vissers Ploegmakers B.V.. De wijziging heeft betrekking op het gewijzigd uitvoeren van het buitenterrein, het gewijzigd uitvoeren van het gerealiseerde weegkantoor, het gewijzigd uitvoeren van de gerealiseerde bedrijfshal waar op de verdieping kantoorruimtes zijn gerealiseerd.</text:p>
            <text:p text:style-name="common-al">Aanvraagdatum:  17 juni 2026 </text:p>
            <text:p text:style-name="common-al">DSO-kenmerk:  2026061701261000</text:p>
            <text:p text:style-name="common-al">Zaaknummer:  Z/508413</text:p>
            <text:p text:style-name="common-al">Nadat wij een besluit hebben genomen wordt u in de gelegenheid gesteld om uw bezwaren kenbaar te maken. </text:p>
            <text:p text:style-name="common-al">
            <text:span text:style-name="nadrukvet">Informatie</text:span>
          </text:p>
            <text:p text:style-name="common-al">Aan deze procedure is het zaaknummer Z/508413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info@odbn.nl of u contact opnemen met de behandelaar op telefoonnummer 088-7430 0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75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08413</meta:user-defined>
    <dc:language>nl</dc:language>
    <meta:user-defined meta:name="OVERHEIDop.locatietype/OVERHEIDop.gebiedsmarkering">Adres</meta:user-defined>
    <meta:user-defined meta:name="DC.title">Provincie Noord-Brabant – besluit verlengen beslistermijn – InfraHUB B.V.- Nieuwe Waterweg 1 in Oss</meta:user-defined>
    <meta:user-defined meta:name="DCTERMS.W3CDTF/DCTERMS.available">2026-08-12</meta:user-defined>
    <meta:user-defined meta:name="DCTERMS.W3CDTF/OVERHEIDop.jaargang">2026</meta:user-defined>
    <meta:user-defined meta:name="OVERHEIDop.publicationIssue">13752</meta:user-defined>
    <meta:user-defined meta:name="OVERHEIDop.PrbID/DC.identifier">prb-2026-13752</meta:user-defined>
    <meta:user-defined meta:name="OVERHEIDop.versieInformatie"/>
  </office:meta>
</office:document-meta>
</file>