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– Kiekuutweg 1, 5821 EC Vierlings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Brabant deelt mee dat zij in het kader van de Omgevingswet de volgende aanvraag voor een omgevingsvergunning hebben ontvangen:</text:p>
            <text:p text:style-name="common-al">Voor: bouwen silo's  </text:p>
            <text:p text:style-name="common-al">Locatie: Kiekuutweg 1, 5821 EC te Vierlingsbeek	 </text:p>
            <text:p text:style-name="common-al">Zaaknummer: Z/512240</text:p>
            <text:p text:style-name="common-al">Datum ontvangen: 06-07-2026	</text:p>
            <text:p text:style-name="last-al">Op een aangevraagde omgevingsvergunning kunt u in deze fase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75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24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aangevraagd – Kiekuutweg 1, 5821 EC Vierlingsbeek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51</meta:user-defined>
    <meta:user-defined meta:name="OVERHEIDop.PrbID/DC.identifier">prb-2026-13751</meta:user-defined>
    <meta:user-defined meta:name="OVERHEIDop.versieInformatie"/>
  </office:meta>
</office:document-meta>
</file>