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Knaapen Renovatie en Onderhoud BV, Klepelstraat 1 t/m 14 (even en oneven) &amp; 24, Duinbergenstraat 2 &amp; 10, Nieuwe putstraat 7, 8, 9, 13, 17 &amp; 19 en Karreputstraat 18 &amp; 22 te Nu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Knaapen Renovatie en Onderhoud BV</text:p>
            <text:p text:style-name="common-al">Locatie : Klepelstraat 1 t/m 14 (even en oneven) &amp; 24, 5392 CP &amp; CR, Duinbergenstraat 2 &amp; 10, 5392 CT, Nieuwe putstraat 7, 8, 9, 13, 17 &amp; 19, 5392 CS, en Karreputstraat 18 &amp; 22, 5392 CV te Nuland, in de gemeente ‘s-Hertogenbosch</text:p>
            <text:p text:style-name="common-al">Activiteit : flora- en fauna- activiteit</text:p>
            <text:p text:style-name="common-al">Voor : de gevolgen ten aanzien van beschermde dier- en/of plantsoorten vanwege de renovatiewerkzaamheden</text:p>
            <text:p text:style-name="common-al">Aanvraagdatum : 30 januari 2026</text:p>
            <text:p text:style-name="common-al">DSO-kenmerk : 2026013000670</text:p>
            <text:p text:style-name="common-al">Zaaknummer : Z/273925</text:p>
            <text:p text:style-name="common-al">Verzenddatum besluit :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73925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3925</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Knaapen Renovatie en Onderhoud BV, Klepelstraat 1 t/m 14 (even en oneven) &amp; 24, Duinbergenstraat 2 &amp; 10, Nieuwe putstraat 7, 8, 9, 13, 17 &amp; 19 en Karreputstraat 18 &amp; 22 te Nuland</meta:user-defined>
    <meta:user-defined meta:name="OVERHEIDop.datumEindeReactietermijn">2026-09-21</meta:user-defined>
    <meta:user-defined meta:name="OVERHEIDop.TilID/OVERHEIDop.terinzageleggingOP">til-2026-31911</meta:user-defined>
    <meta:user-defined meta:name="DCTERMS.W3CDTF/DCTERMS.available">2026-08-12</meta:user-defined>
    <meta:user-defined meta:name="DCTERMS.W3CDTF/OVERHEIDop.jaargang">2026</meta:user-defined>
    <meta:user-defined meta:name="OVERHEIDop.publicationIssue">13750</meta:user-defined>
    <meta:user-defined meta:name="OVERHEIDop.PrbID/DC.identifier">prb-2026-13750</meta:user-defined>
    <meta:user-defined meta:name="OVERHEIDop.versieInformatie"/>
  </office:meta>
</office:document-meta>
</file>