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Dalenweg 3 Dreu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nabij de Dalenweg 3 te Dreumel</text:p>
            <text:p text:style-name="common-al">Provincie Gelderland heeft op 06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33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Dalenweg 3 Dreum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43</meta:user-defined>
    <meta:user-defined meta:name="OVERHEIDop.PrbID/DC.identifier">prb-2026-13743</meta:user-defined>
    <meta:user-defined meta:name="OVERHEIDop.versieInformatie"/>
  </office:meta>
</office:document-meta>
</file>