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3de Industrieweg 5 Asp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omgevingsvergunning Natura 2000 nabij de 3de Industrieweg 5 te Asperen</text:p>
            <text:p text:style-name="common-al">Provincie Gelderland heeft op 05-08-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nadere informatie kunt u contact opnemen met het Provincieloket via telefoonnummer </text:p>
            <text:p text:style-name="last-al">026 359 99 99 onder vermelding van het zaaknummer 2026-011334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74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4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4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aanvraag Omgevingsvergunning 3de Industrieweg 5 Asper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742</meta:user-defined>
    <meta:user-defined meta:name="OVERHEIDop.PrbID/DC.identifier">prb-2026-13742</meta:user-defined>
    <meta:user-defined meta:name="OVERHEIDop.versieInformatie"/>
  </office:meta>
</office:document-meta>
</file>