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President Kennedylaan 923, Amsterdam - Wijzigen vergunning open bodemenergiesysteem - Insted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wijzigen van de vergunning voor een open bodemenergiesysteem</text:p>
            <text:p text:style-name="common-al">Aanvrager: Insted B.V.</text:p>
            <text:p text:style-name="common-al">Zaaknummer: OD2026-0049302</text:p>
            <text:p text:style-name="common-al">DSO nummer: 2026073001125</text:p>
            <text:p text:style-name="common-al">Ontvangstdatum aanvraag: 30-07-2026</text:p>
            <text:p text:style-name="common-al">Namens: Provincie Noord-Holland</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73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3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3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2026-0049302</meta:user-defined>
    <meta:user-defined meta:name="DCTERMS.abstract">Stadskantoor Zuider-Amstel (81497) - het wijzigen van de vergunning voor een open bodemenergiesysteem</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President Kennedylaan 923, Amsterdam - Wijzigen vergunning open bodemenergiesysteem - Insted B.V.</meta:user-defined>
    <meta:user-defined meta:name="DCTERMS.W3CDTF/DCTERMS.available">2026-08-12</meta:user-defined>
    <meta:user-defined meta:name="DCTERMS.W3CDTF/OVERHEIDop.jaargang">2026</meta:user-defined>
    <meta:user-defined meta:name="OVERHEIDop.publicationIssue">13735</meta:user-defined>
    <meta:user-defined meta:name="OVERHEIDop.PrbID/DC.identifier">prb-2026-13735</meta:user-defined>
    <meta:user-defined meta:name="OVERHEIDop.versieInformatie"/>
  </office:meta>
</office:document-meta>
</file>