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meente Moerdijk, Sporenbergstraat Zevenbergschenhoek – Z/512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Het bouwrijp maken van het terrein voor woningbouw</text:p>
            <text:p text:style-name="common-al">Locatie: Gelegen aan de Sporenbergstraat te Zevenbergschenhoek </text:p>
            <text:p text:style-name="common-al">Zaaknummer: Z/512332</text:p>
            <text:p text:style-name="common-al">Activiteit: Flora- en fauna-activiteit</text:p>
            <text:p text:style-name="common-al">Datum ontvangen: 05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7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332</meta:user-defined>
    <dc:language>nl</dc:language>
    <meta:user-defined meta:name="OVERHEIDop.locatietype/OVERHEIDop.gebiedsmarkering">Vlak</meta:user-defined>
    <meta:user-defined meta:name="DC.title">Provincie Noord-Brabant – Omgevingsvergunning aangevraagd – Gemeente Moerdijk, Sporenbergstraat Zevenbergschenhoek – Z/512332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31</meta:user-defined>
    <meta:user-defined meta:name="OVERHEIDop.PrbID/DC.identifier">prb-2026-13731</meta:user-defined>
    <meta:user-defined meta:name="OVERHEIDop.versieInformatie"/>
  </office:meta>
</office:document-meta>
</file>