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stremmen van de scheepvaart op de Oude Rijn, ten behoeve van het houden van de Blanksma Jaarmarktestafette 2026, de Alphense Jaarmarkt 2026 en de Drakenbootrace in Alphen aan den Rijn (236974)</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stremmen van de scheepvaart op de Oude Rijn, ten behoeve van het houden van de Blanksma Jaarmarktestafette 2026, de Alphense Jaarmarkt 2026 en de Drakenbootrace in Alphen aan den Rijn op 15 en 16 september 2026.</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18-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2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468</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stremmen van de scheepvaart op de Oude Rijn, ten behoeve van het houden van de Blanksma Jaarmarktestafette 2026, de Alphense Jaarmarkt 2026 en de Drakenbootrace in Alphen aan den Rijn (236974)</meta:user-defined>
    <meta:user-defined meta:name="DCTERMS.W3CDTF/DCTERMS.available">2026-08-11</meta:user-defined>
    <meta:user-defined meta:name="DCTERMS.W3CDTF/OVERHEIDop.jaargang">2026</meta:user-defined>
    <meta:user-defined meta:name="OVERHEIDop.publicationIssue">13725</meta:user-defined>
    <meta:user-defined meta:name="OVERHEIDop.PrbID/DC.identifier">prb-2026-13725</meta:user-defined>
    <meta:user-defined meta:name="OVERHEIDop.versieInformatie"/>
  </office:meta>
</office:document-meta>
</file>