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en elektriciteitskabel langs de N211 te Wateringen (237707)</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en hebben van een elektriciteitskabel ten behoeve van een veldkast langs de provinciale weg N211, plaatselijk bekend als Wippolderlaan, tussen km 21.800 en 21.980 (zuidzijde), te Watering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7-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465</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en elektriciteitskabel langs de N211 te Wateringen (237707)</meta:user-defined>
    <meta:user-defined meta:name="DCTERMS.W3CDTF/DCTERMS.available">2026-08-11</meta:user-defined>
    <meta:user-defined meta:name="DCTERMS.W3CDTF/OVERHEIDop.jaargang">2026</meta:user-defined>
    <meta:user-defined meta:name="OVERHEIDop.publicationIssue">13716</meta:user-defined>
    <meta:user-defined meta:name="OVERHEIDop.PrbID/DC.identifier">prb-2026-13716</meta:user-defined>
    <meta:user-defined meta:name="OVERHEIDop.versieInformatie"/>
  </office:meta>
</office:document-meta>
</file>