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trokken omgevingsvergunning Paadje 1 te Nieuwe Niedorp (natura 2000-activite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deputeerde Staten van Noord-Holland een herleefde aanvraag voor een omgevingsvergunning in behandeling. De aanvraag betreft de oprichting en exploitatie van een melkschapenhouderij aan het Paadje 1 te Nieuwe Niedorp, gemeente Hollands Kroon. De aanvraag is geregistreerd onder kenmerk OD.291947. De aanvraag is herleefd nadat de op grond van het Programma Aanpak Stikstof (PAS) verleende vergunning bij uitspraak van de Rechtbank Noord-Holland van 3 september 2019 is vernietigd.</text:p>
            <text:p text:style-name="common-al">De aanvraag gaat over de aangewezen milieubelastende ‘natura 2000-activiteit’.</text:p>
            <text:p text:style-name="common-al">De aanvraag is door de aanvrager op 15 juli 2026 ingetrokken. Daarom wordt er geen besluit meer genomen op deze aanvraag.</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291947/291947) te vermelden.</text:p>
            <text:p text:style-name="last-al">Op 3 september 2019 heeft Rechtbank Noord-Holland de door ons aan u verleende vergunning in het kader van de Wet natuurbescherming (hierna: Wnb) met zaaknummer OD.242830 verniet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71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1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91947/DMS291947 Paadje 1 Nieuwe Niedorp  	</meta:user-defined>
    <dc:language>nl</dc:language>
    <meta:user-defined meta:name="OVERHEIDop.locatietype/OVERHEIDop.gebiedsmarkering">Adres</meta:user-defined>
    <meta:user-defined meta:name="DC.title">Aanvraag ingetrokken omgevingsvergunning Paadje 1 te Nieuwe Niedorp (natura 2000-activiteit)</meta:user-defined>
    <meta:user-defined meta:name="OVERHEIDop.datumEindeReactietermijn">2026-09-23</meta:user-defined>
    <meta:user-defined meta:name="OVERHEIDop.TilID/OVERHEIDop.terinzageleggingOP">til-2026-31856</meta:user-defined>
    <meta:user-defined meta:name="DCTERMS.W3CDTF/DCTERMS.available">2026-08-11</meta:user-defined>
    <meta:user-defined meta:name="DCTERMS.W3CDTF/OVERHEIDop.jaargang">2026</meta:user-defined>
    <meta:user-defined meta:name="OVERHEIDop.publicationIssue">13715</meta:user-defined>
    <meta:user-defined meta:name="OVERHEIDop.PrbID/DC.identifier">prb-2026-13715</meta:user-defined>
    <meta:user-defined meta:name="OVERHEIDop.versieInformatie"/>
  </office:meta>
</office:document-meta>
</file>