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 omgevingsvergunning Ir. Lelylaan 6 te Heemstede (natura 2000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op 1 mei 2026 een aanvraag voor een omgevingsvergunning ontvangen. De aanvraag betreft het realiseren van een speeltuin gelegen aan de Ir. Lelylaan 6 te Heemstede. De aanvraag is geregistreerd onder het kenmerk OMG-081551/Z26-0820335.</text:p>
            <text:p text:style-name="common-al">De aanvraag gaat over de aangewezen milieubelastende ‘natura 2000-activiteit’.</text:p>
            <text:p text:style-name="common-al">De aanvraag is door de aanvrager op 10 juli 2026 ingetrokken. Daarom wordt er geen besluit meer genomen op deze aanvraag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1551/Z26-0820335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7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1551/Z26-0820335 Ir. Lelylaan 6 Heemstede  </meta:user-defined>
    <dc:language>nl</dc:language>
    <meta:user-defined meta:name="OVERHEIDop.locatietype/OVERHEIDop.gebiedsmarkering">Adres</meta:user-defined>
    <meta:user-defined meta:name="DC.title">Aanvraag ingetrokken omgevingsvergunning Ir. Lelylaan 6 te Heemstede (natura 2000-activiteit)</meta:user-defined>
    <meta:user-defined meta:name="OVERHEIDop.datumEindeReactietermijn">2026-09-18</meta:user-defined>
    <meta:user-defined meta:name="OVERHEIDop.TilID/OVERHEIDop.terinzageleggingOP">til-2026-31853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712</meta:user-defined>
    <meta:user-defined meta:name="OVERHEIDop.PrbID/DC.identifier">prb-2026-13712</meta:user-defined>
    <meta:user-defined meta:name="OVERHEIDop.versieInformatie"/>
  </office:meta>
</office:document-meta>
</file>