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Evert van de Beekstraat 202 te Schiphol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7 juli 2026 een aanvraag voor een omgevingsvergunning ontvangen. Het gaat over verjaagacties doen en afschot plegen gelegen aan Evert van de Beekstraat 202 te Schiphol. De aanvraag is geregistreerd onder het kenmerk OMG-087859/Z26-0827010.</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859/Z26-0827010)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7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859/Z26-0827010 Evert v.d. Beekstraat 202 Schiphol	</meta:user-defined>
    <dc:language>nl</dc:language>
    <meta:user-defined meta:name="OVERHEIDop.locatietype/OVERHEIDop.gebiedsmarkering">Vlak</meta:user-defined>
    <meta:user-defined meta:name="DC.title">Ontvangst aanvraag omgevingsvergunning Evert van de Beekstraat 202 te Schiphol (flora- en fauna)</meta:user-defined>
    <meta:user-defined meta:name="DCTERMS.W3CDTF/DCTERMS.available">2026-08-11</meta:user-defined>
    <meta:user-defined meta:name="DCTERMS.W3CDTF/OVERHEIDop.jaargang">2026</meta:user-defined>
    <meta:user-defined meta:name="OVERHEIDop.publicationIssue">13710</meta:user-defined>
    <meta:user-defined meta:name="OVERHEIDop.PrbID/DC.identifier">prb-2026-13710</meta:user-defined>
    <meta:user-defined meta:name="OVERHEIDop.versieInformatie"/>
  </office:meta>
</office:document-meta>
</file>