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vergunning voor het beschadigen of vernielen van verblijfplaatsen van marterachtigen bij de oeverzone van de Nieuwe Wetering Bovenloop, tussen Heino (noordzijde) en Broekland (zuidzijd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24 februari 2026 een aanvraag ontvangen voor een vergunning voor het beschadigen of vernielen van verblijfplaatsen van marterachtigen bij de oeverzone van de Nieuwe Wetering Bovenloop, tussen Heino (noordzijde) en Broekland (zuidzijde).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een vergunning wordt toegekend. Het besluit en de bijbehorende stukken zijn in te zien op jeleefomgeving.nl/inzien/001900328/e326a296-a7c1-4fc6-b5f8-ea429adacada.</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bezwaar. De termijn voor het indienen van bezwaar eindigt op 18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7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1767</meta:user-defined>
    <meta:user-defined meta:name="DCTERMS.abstract">Betreft: Besluit op een aanvraag voor op locatie bij de oeverzone van de Nieuwe Wetering Bovenloop, tussen Heino (noordzijde) en Broekland (zuidzijde)</meta:user-defined>
    <dc:language>nl</dc:language>
    <meta:user-defined meta:name="OVERHEIDop.locatietype/OVERHEIDop.gebiedsmarkering">Vlak</meta:user-defined>
    <meta:user-defined meta:name="DC.title">Besluit op een aanvraag voor een vergunning voor het beschadigen of vernielen van verblijfplaatsen van marterachtigen bij de oeverzone van de Nieuwe Wetering Bovenloop, tussen Heino (noordzijde) en Broekland (zuidzijde)</meta:user-defined>
    <meta:user-defined meta:name="OVERHEIDop.datumEindeReactietermijn">2026-09-18</meta:user-defined>
    <meta:user-defined meta:name="OVERHEIDop.terinzageleggingBG">https://jeleefomgeving.nl/inzien/001900328/e326a296-a7c1-4fc6-b5f8-ea429adacada</meta:user-defined>
    <meta:user-defined meta:name="DCTERMS.W3CDTF/DCTERMS.available">2026-08-11</meta:user-defined>
    <meta:user-defined meta:name="DCTERMS.W3CDTF/OVERHEIDop.jaargang">2026</meta:user-defined>
    <meta:user-defined meta:name="OVERHEIDop.publicationIssue">13709</meta:user-defined>
    <meta:user-defined meta:name="OVERHEIDop.PrbID/DC.identifier">prb-2026-13709</meta:user-defined>
    <meta:user-defined meta:name="OVERHEIDop.versieInformatie"/>
  </office:meta>
</office:document-meta>
</file>