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beschikking omgevingsvergunning, Pannewerk 3 tot en met 19 (oneven) en 2 tot en met 32 (even), Langewerk 1 tot en met 21 (oneven) en 2 tot en met 20 (even), Kleiwerf 18 tot en met 24 (even), 102 tot en met 222 (even) en 101 tot en met 279 (oneven) te Alphen aan den Rij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text:p>
            <text:list text:style-name="id1-3-2-1-1-3">
              <text:list-item text:style-override="id1-3-2-1-1-3-1">
                <text:number>1.</text:number>
                <text:p text:style-name="al">het opzettelijk vernielen of opzettelijk beschadigen van nesten, rustplaatsen of het opzettelijk wegnemen van nesten van de gierzwaluw;</text:p>
              </text:list-item>
              <text:list-item text:style-override="id1-3-2-1-1-3-2">
                <text:number>2.</text:number>
                <text:p text:style-name="al">het opzettelijk verstoren van de gewone dwergvleermuis en de ruige dwergvleermuis;</text:p>
              </text:list-item>
              <text:list-item text:style-override="id1-3-2-1-1-3-3">
                <text:number>3.</text:number>
                <text:p text:style-name="al">het beschadigen of vernielen van de voortplantingsplaatsen of rustplaatsen van de gewone dwergvleermuis en de ruige dwergvleermuis.</text:p>
              </text:list-item>
            </text:list>
            <text:p text:style-name="common-al">Dit in verband met het uitvoeren van renovatiewerkzaamheden bij 16 woningblokken aan <text:span text:style-name="nadrukvet">Pannewerk 3 tot en met 19 (oneven) en 2 tot en met 32 (even), Langewerk 1 tot en met 21 (oneven) en 2 tot en met 20 (even), Kleiwerf 18 tot en met 24 (even), 102 tot en met 222 (even) en 101 tot en met 279 (oneven) te Alphen aan den Rijn</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7 augustus 2026. Een belanghebbende kan tot en met 18 september 2026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6173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Vlak</meta:user-defined>
    <meta:user-defined meta:name="DC.title">Kennisgeving beschikking omgevingsvergunning, Pannewerk 3 tot en met 19 (oneven) en 2 tot en met 32 (even), Langewerk 1 tot en met 21 (oneven) en 2 tot en met 20 (even), Kleiwerf 18 tot en met 24 (even), 102 tot en met 222 (even) en 101 tot en met 279 (oneven) te Alphen aan den Rijn</meta:user-defined>
    <meta:user-defined meta:name="DCTERMS.W3CDTF/DCTERMS.available">2026-08-11</meta:user-defined>
    <meta:user-defined meta:name="DCTERMS.W3CDTF/OVERHEIDop.jaargang">2026</meta:user-defined>
    <meta:user-defined meta:name="OVERHEIDop.publicationIssue">13705</meta:user-defined>
    <meta:user-defined meta:name="OVERHEIDop.PrbID/DC.identifier">prb-2026-13705</meta:user-defined>
    <meta:user-defined meta:name="OVERHEIDop.versieInformatie"/>
  </office:meta>
</office:document-meta>
</file>