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Almstein, Angerestein, Arkestein, Berkenstein, Boekenstein, Drakenstein, Grijpestein, Gunterstein, Karmestein, Oldegaarde, Rodenstein en Schere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nielen of opzettelijk beschadigen van nesten, rustplaatsen of het opzettelijk wegnemen van nesten van de huismus, het opzettelijk verstoren alsmede het beschadigen of vernielen van de voortplantingsplaatsen of rustplaatsen van de gewone dwergvleermuis i.v.m. het uitvoeren van renovatie- en verduurzaamingswerkzaamheden. De locatie betreft de straten <text:span text:style-name="nadrukvet">Almstein, Angerestein, Arkestein, Berkenstein, Boekenstein, Drakenstein, Grijpestein, Gunterstein, Karmestein, Oldegaarde, Rodenstein en Schere te Rotterdam</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7 augustus 2026. Een belanghebbende kan tot en met 18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502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Vlak</meta:user-defined>
    <meta:user-defined meta:name="DC.title">Kennisgeving beschikking omgevingsvergunning, Almstein, Angerestein, Arkestein, Berkenstein, Boekenstein, Drakenstein, Grijpestein, Gunterstein, Karmestein, Oldegaarde, Rodenstein en Schere te Rotterdam</meta:user-defined>
    <meta:user-defined meta:name="DCTERMS.W3CDTF/DCTERMS.available">2026-08-11</meta:user-defined>
    <meta:user-defined meta:name="DCTERMS.W3CDTF/OVERHEIDop.jaargang">2026</meta:user-defined>
    <meta:user-defined meta:name="OVERHEIDop.publicationIssue">13701</meta:user-defined>
    <meta:user-defined meta:name="OVERHEIDop.PrbID/DC.identifier">prb-2026-13701</meta:user-defined>
    <meta:user-defined meta:name="OVERHEIDop.versieInformatie"/>
  </office:meta>
</office:document-meta>
</file>