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jzigen vergunning - Sluisplein 30, IJmuiden - Wijzigen open bodemenergiesysteem van triplet monobron naar klassieke monobro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wijzigen van de vergunning van 23 november 2021 voor het aanleggen en gebruiken van een open bodemenergiesysteem. Concreet gaat het om het wijzigen van een triplet monobron naar een klassieke monobron.</text:p>
            <text:p text:style-name="common-al">Aanvrager: INNAX duurzame energie B.V.</text:p>
            <text:p text:style-name="common-al">Zaaknummer: OD2026-0023637</text:p>
            <text:p text:style-name="common-al">DSO nummer: 2026040701739</text:p>
            <text:p text:style-name="common-al">Uitkomst besluit: gewijzigd</text:p>
            <text:p text:style-name="common-al">Datum besluit: 06-08-2026</text:p>
            <text:p text:style-name="common-al">Bezwaar in te dienen tot en met: 17-09-2026</text:p>
            <text:p text:style-name="common-al">Namens: Provincie Noord-Holland</text:p>
            <text:p text:style-name="common-al">Wilt u de gepubliceerde documenten behorende bij deze bekendmaking inzien, klik dan <text:a xlink:href="https://edataloket.odnzkg.nl/?q=%7B%22search%22:%22OD2026-0023637%22,%22aggs%22:%7B%22odnzkg_zaak_nummer%22:%7B%22key%22:%22odnzkg_zaak_nummer%22,%22field%22:%22odnzkg.zaak.nummer.keyword%22,%22fields%22:[],%22type%22:%22keyword%22,%22data%22:[%22OD2026-0023637%22]%7D%7D%7D" xlink:type="simple">hier.</text:a></text:p>
            <text:p text:style-name="common-al">Heeft u een vraag over deze zaak dan kunt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deputeerde staten van Noord-Holland, T.a.v. de Hoor- en adviescommissie, Postbus 3007, 2001 DA Haarlem. U kunt ook digitaal uw bezwaarschrift indienen via <text:a xlink:href="https://www.noord-holland.nl/Loket/Bezwaar_en_klachten/Bezwaar_maken" xlink:type="simple">www.noord-holland.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een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69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9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9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D2026-0023637</meta:user-defined>
    <meta:user-defined meta:name="DCTERMS.abstract">Dok1, IJmuiden - Vergunningswijziging OBES (PNH2147)</meta:user-defined>
    <dc:language>nl</dc:language>
    <meta:user-defined meta:name="OVERHEIDop.locatietype/OVERHEIDop.gebiedsmarkering">Vlak</meta:user-defined>
    <meta:user-defined meta:name="OVERHEIDop.locatietype/OVERHEIDop.gebiedsmarkering">Punt</meta:user-defined>
    <meta:user-defined meta:name="DC.title">Wijzigen vergunning - Sluisplein 30, IJmuiden - Wijzigen open bodemenergiesysteem van triplet monobron naar klassieke monobron</meta:user-defined>
    <meta:user-defined meta:name="DCTERMS.W3CDTF/DCTERMS.available">2026-08-11</meta:user-defined>
    <meta:user-defined meta:name="DCTERMS.W3CDTF/OVERHEIDop.jaargang">2026</meta:user-defined>
    <meta:user-defined meta:name="OVERHEIDop.publicationIssue">13694</meta:user-defined>
    <meta:user-defined meta:name="OVERHEIDop.PrbID/DC.identifier">prb-2026-13694</meta:user-defined>
    <meta:user-defined meta:name="OVERHEIDop.versieInformatie"/>
  </office:meta>
</office:document-meta>
</file>