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Pastoor van Schijndelstraat 43, 5469PS 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GOFX Special Effects.</text:p>
            <text:p text:style-name="common-al">
            <text:span text:style-name="nadrukvet">Locatie: </text:span>Pastoor van Schijndelstraat 43, 5469PS Erp.</text:p>
            <text:p text:style-name="common-al">
            <text:span text:style-name="nadrukvet">Activiteit:</text:span> Vuurwerkevenement met het gebruik van pyrotechnische artikelen voor theatergebruik ter gelegenheid van een Dance Event.</text:p>
            <text:p text:style-name="common-al">
            <text:span text:style-name="nadrukvet">Datum ontbranding is op meerdere dagen:</text:span>
          </text:p>
            <text:p text:style-name="common-al">21 augustus 2026 van 16:00 uur tot 01:10 uur;</text:p>
            <text:p text:style-name="common-al">22 augustus 2026 van 12:00 uur tot 01:10 uur;</text:p>
            <text:p text:style-name="common-al">23 augustus 2026 van 12:00 uur tot 01:10 uur.</text:p>
            <text:p text:style-name="common-al">
            <text:span text:style-name="nadrukvet">De opbouw van het vuurwerk: </text:span>
          </text:p>
            <text:p text:style-name="common-al">21 augustus vanaf 12:00 uur;</text:p>
            <text:p text:style-name="common-al">22 en 23 augustus 2026 vanaf 09:00 uur.</text:p>
            <text:p text:style-name="common-al">
            <text:span text:style-name="nadrukvet">Zaaknummer:</text:span> Z2026-00020568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56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9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568</meta:user-defined>
    <meta:user-defined meta:name="DCTERMS.abstract">Betreft: Melding vuurwerk Pastoor van Schijndelstraat 43 Erp 21, 22 en 23-08-2026</meta:user-defined>
    <dc:language>nl</dc:language>
    <meta:user-defined meta:name="OVERHEIDop.locatietype/OVERHEIDop.gebiedsmarkering">Punt</meta:user-defined>
    <meta:user-defined meta:name="DC.title">Provincie Noord-Brabant - Melding Vuurwerkbesluit - Pastoor van Schijndelstraat 43, 5469PS Erp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90</meta:user-defined>
    <meta:user-defined meta:name="OVERHEIDop.PrbID/DC.identifier">prb-2026-13690</meta:user-defined>
    <meta:user-defined meta:name="OVERHEIDop.versieInformatie"/>
  </office:meta>
</office:document-meta>
</file>