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KPN B.V voor wijzigen las in glasvezelnetwerk op de N289 Oude Rijksweg tussen km 29,6 en km 29,7 in Ril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de volgende aanvraag om een omgevingsvergunning hebben ontvangen:</text:p>
            <text:p text:style-name="common-al">Locatie: N289 Oude Rijksweg tussen km 29,6 en km 29,7 te Rilland</text:p>
            <text:p text:style-name="common-al">Aangevraagde activiteit(en): activiteiten op en rond de provinciale weg</text:p>
            <text:p text:style-name="common-al">Betreft: 725002245 Wijzigen las in glasvezelnetwerk langs N289</text:p>
            <text:p text:style-name="common-al">Datum ontvangst: 27 juli 2026</text:p>
            <text:p text:style-name="common-al">Zaaknummer: 836387</text:p>
            <text:p text:style-name="common-al">DSO verzoeknummer : 2026072700408</text:p>
            <text:p text:style-name="common-al">Dit betreft de aanvraag om een Omgevingsvergunning. U kunt hier op dit moment nog geen bezwaar tegen maken. Het besluit op deze aanvraag wordt ook op deze website gepubliceerd. In dit besluit wordt vermeld of en hoe u bezwaar kunt maken. </text:p>
            <text:p text:style-name="tussenkopcur">Inlichtingen</text:p>
            <text:p text:style-name="last-al">Heeft u een vraag naar aanleiding van deze kennisgeving, of wilt u de aanvraag inzien, neem dan contact op met provincie zeeland via telefoonnummer 0118-6310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6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836387</meta:user-defined>
    <meta:user-defined meta:name="DCTERMS.abstract">Aanvraag omgevingsvergunning van KPN B.V voor wijzigen las in glasvezelnetwerk op de N289 Oude Rijksweg tussen km 29,6 en km 29,7 in Rilland.</meta:user-defined>
    <dc:language>nl</dc:language>
    <meta:user-defined meta:name="OVERHEIDop.locatietype/OVERHEIDop.gebiedsmarkering">Lijn</meta:user-defined>
    <meta:user-defined meta:name="DC.title">Aanvraag omgevingsvergunning van KPN B.V voor wijzigen las in glasvezelnetwerk op de N289 Oude Rijksweg tussen km 29,6 en km 29,7 in Rilla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666</meta:user-defined>
    <meta:user-defined meta:name="OVERHEIDop.PrbID/DC.identifier">prb-2026-13666</meta:user-defined>
    <meta:user-defined meta:name="OVERHEIDop.versieInformatie"/>
  </office:meta>
</office:document-meta>
</file>