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1-1">
      <style:table-column-properties style:rel-column-width="64*"/>
    </style:style>
    <style:style style:family="table-column" style:parent-style-name="colspec" style:name="id1-3-2-2-1-11-1-2">
      <style:table-column-properties style:rel-column-width="4*"/>
    </style:style>
    <style:style style:family="table-column" style:parent-style-name="colspec" style:name="id1-3-2-2-1-11-1-3">
      <style:table-column-properties style:rel-column-width="18*"/>
    </style:style>
    <style:style style:family="table-column" style:parent-style-name="colspec" style:name="id1-3-2-2-1-13-1-1">
      <style:table-column-properties style:rel-column-width="65*"/>
    </style:style>
    <style:style style:family="table-column" style:parent-style-name="colspec" style:name="id1-3-2-2-1-13-1-2">
      <style:table-column-properties style:rel-column-width="4*"/>
    </style:style>
    <style:style style:family="table-column" style:parent-style-name="colspec" style:name="id1-3-2-2-1-13-1-3">
      <style:table-column-properties style:rel-column-width="18*"/>
    </style:style>
    <style:style style:family="table-column" style:parent-style-name="colspec" style:name="id1-3-2-2-1-15-1-1">
      <style:table-column-properties style:rel-column-width="64*"/>
    </style:style>
    <style:style style:family="table-column" style:parent-style-name="colspec" style:name="id1-3-2-2-1-15-1-2">
      <style:table-column-properties style:rel-column-width="4*"/>
    </style:style>
    <style:style style:family="table-column" style:parent-style-name="colspec" style:name="id1-3-2-2-1-15-1-3">
      <style:table-column-properties style:rel-column-width="18*"/>
    </style:style>
    <style:style style:family="table-column" style:parent-style-name="colspec" style:name="id1-3-2-2-1-21-1-1">
      <style:table-column-properties style:rel-column-width="65*"/>
    </style:style>
    <style:style style:family="table-column" style:parent-style-name="colspec" style:name="id1-3-2-2-1-21-1-2">
      <style:table-column-properties style:rel-column-width="22*"/>
    </style:style>
    <text:list-style style:name="id1-3-2-2-1-21-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3-1-1">
      <style:table-column-properties style:rel-column-width="65*"/>
    </style:style>
    <style:style style:family="table-column" style:parent-style-name="colspec" style:name="id1-3-2-2-1-23-1-2">
      <style:table-column-properties style:rel-column-width="22*"/>
    </style:style>
    <text:list-style style:name="id1-3-2-2-1-23-1-3-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4-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5-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3-5-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3-6-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3-6-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3-7-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1-3-7-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1-3-8-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1-3-8-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1-3-9-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1-3-9-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1-3-10-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1-3-10-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1-3-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3-1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3-1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3-12-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3-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3-13-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1-25-1-1">
      <style:table-column-properties style:rel-column-width="65*"/>
    </style:style>
    <style:style style:family="table-column" style:parent-style-name="colspec" style:name="id1-3-2-2-1-25-1-2">
      <style:table-column-properties style:rel-column-width="4*"/>
    </style:style>
    <style:style style:family="table-column" style:parent-style-name="colspec" style:name="id1-3-2-2-1-25-1-3">
      <style:table-column-properties style:rel-column-width="18*"/>
    </style:style>
    <text:list-style style:name="id1-3-2-2-1-25-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4-3-1-1">
      <text:list-level-style-bullet style:num-suffix="" text:bullet-char="​" text:level="1">
        <style:list-level-properties text:min-label-width="10mm"/>
      </text:list-level-style-bullet>
    </text:list-style>
    <text:list-style style:name="id1-3-2-2-1-25-1-4-3-1-1-1">
      <text:list-level-style-bullet style:num-suffix="" text:bullet-char="​" text:level="1">
        <style:list-level-properties text:min-label-width="10mm"/>
      </text:list-level-style-bullet>
    </text:list-style>
    <text:list-style style:name="id1-3-2-2-1-25-1-4-4-1-1">
      <text:list-level-style-bullet style:num-suffix="" text:bullet-char="​" text:level="1">
        <style:list-level-properties text:min-label-width="10mm"/>
      </text:list-level-style-bullet>
    </text:list-style>
    <text:list-style style:name="id1-3-2-2-1-25-1-4-4-1-1-1">
      <text:list-level-style-bullet style:num-suffix="" text:bullet-char="​" text:level="1">
        <style:list-level-properties text:min-label-width="10mm"/>
      </text:list-level-style-bullet>
    </text:list-style>
    <text:list-style style:name="id1-3-2-2-1-25-1-4-5-1-1">
      <text:list-level-style-bullet style:num-suffix="" text:bullet-char="​" text:level="1">
        <style:list-level-properties text:min-label-width="10mm"/>
      </text:list-level-style-bullet>
    </text:list-style>
    <text:list-style style:name="id1-3-2-2-1-25-1-4-5-1-1-1">
      <text:list-level-style-bullet style:num-suffix="" text:bullet-char="​" text:level="1">
        <style:list-level-properties text:min-label-width="10mm"/>
      </text:list-level-style-bullet>
    </text:list-style>
    <text:list-style style:name="id1-3-2-2-1-25-1-4-6-1-1">
      <text:list-level-style-bullet style:num-suffix="" text:bullet-char="​" text:level="1">
        <style:list-level-properties text:min-label-width="10mm"/>
      </text:list-level-style-bullet>
    </text:list-style>
    <text:list-style style:name="id1-3-2-2-1-25-1-4-6-1-1-1">
      <text:list-level-style-bullet style:num-suffix="" text:bullet-char="​" text:level="1">
        <style:list-level-properties text:min-label-width="10mm"/>
      </text:list-level-style-bullet>
    </text:list-style>
    <text:list-style style:name="id1-3-2-2-1-25-1-4-7-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4-7-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4-8-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1-4-8-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1-4-9-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1-4-9-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1-4-10-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1-4-10-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1-4-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4-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4-1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1-4-1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1-4-1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1-4-1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27-1-1">
      <style:table-column-properties style:rel-column-width="65*"/>
    </style:style>
    <style:style style:family="table-column" style:parent-style-name="colspec" style:name="id1-3-2-2-1-27-1-2">
      <style:table-column-properties style:rel-column-width="4*"/>
    </style:style>
    <style:style style:family="table-column" style:parent-style-name="colspec" style:name="id1-3-2-2-1-27-1-3">
      <style:table-column-properties style:rel-column-width="18*"/>
    </style:style>
    <text:list-style style:name="id1-3-2-2-1-27-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31-1-1">
      <style:table-column-properties style:rel-column-width="65*"/>
    </style:style>
    <style:style style:family="table-column" style:parent-style-name="colspec" style:name="id1-3-2-2-1-31-1-2">
      <style:table-column-properties style:rel-column-width="4*"/>
    </style:style>
    <style:style style:family="table-column" style:parent-style-name="colspec" style:name="id1-3-2-2-1-31-1-3">
      <style:table-column-properties style:rel-column-width="18*"/>
    </style:style>
    <text:list-style style:name="id1-3-2-2-1-31-1-4-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4-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4-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1-4-4-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1-4-5-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1-4-5-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1-4-6-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1-4-6-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33-1-1">
      <style:table-column-properties style:rel-column-width="65*"/>
    </style:style>
    <style:style style:family="table-column" style:parent-style-name="colspec" style:name="id1-3-2-2-1-33-1-2">
      <style:table-column-properties style:rel-column-width="4*"/>
    </style:style>
    <style:style style:family="table-column" style:parent-style-name="colspec" style:name="id1-3-2-2-1-33-1-3">
      <style:table-column-properties style:rel-column-width="18*"/>
    </style:style>
    <text:list-style style:name="id1-3-2-2-1-33-1-4-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4-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4-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1-4-4-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1-4-5-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1-4-5-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1-4-6-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1-4-6-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35-1-1">
      <style:table-column-properties style:rel-column-width="65*"/>
    </style:style>
    <style:style style:family="table-column" style:parent-style-name="colspec" style:name="id1-3-2-2-1-35-1-2">
      <style:table-column-properties style:rel-column-width="4*"/>
    </style:style>
    <style:style style:family="table-column" style:parent-style-name="colspec" style:name="id1-3-2-2-1-35-1-3">
      <style:table-column-properties style:rel-column-width="18*"/>
    </style:style>
    <text:list-style style:name="id1-3-2-2-1-35-1-4-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4-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4-4-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5-1-4-4-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5-1-4-5-1-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5-1-4-5-1-1-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5-1-4-6-1-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5-1-4-6-1-1-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5-1-4-7-1-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5-1-4-7-1-1-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5-1-4-8-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1-4-8-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1-4-9-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1-4-9-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39-1-1">
      <style:table-column-properties style:rel-column-width="65*"/>
    </style:style>
    <style:style style:family="table-column" style:parent-style-name="colspec" style:name="id1-3-2-2-1-39-1-2">
      <style:table-column-properties style:rel-column-width="4*"/>
    </style:style>
    <style:style style:family="table-column" style:parent-style-name="colspec" style:name="id1-3-2-2-1-39-1-3">
      <style:table-column-properties style:rel-column-width="18*"/>
    </style:style>
    <text:list-style style:name="id1-3-2-2-1-39-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1-1-1">
      <style:table-column-properties style:rel-column-width="65*"/>
    </style:style>
    <style:style style:family="table-column" style:parent-style-name="colspec" style:name="id1-3-2-2-1-41-1-2">
      <style:table-column-properties style:rel-column-width="4*"/>
    </style:style>
    <style:style style:family="table-column" style:parent-style-name="colspec" style:name="id1-3-2-2-1-41-1-3">
      <style:table-column-properties style:rel-column-width="18*"/>
    </style:style>
    <text:list-style style:name="id1-3-2-2-1-41-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1-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3-1-1">
      <style:table-column-properties style:rel-column-width="65*"/>
    </style:style>
    <style:style style:family="table-column" style:parent-style-name="colspec" style:name="id1-3-2-2-1-43-1-2">
      <style:table-column-properties style:rel-column-width="4*"/>
    </style:style>
    <style:style style:family="table-column" style:parent-style-name="colspec" style:name="id1-3-2-2-1-43-1-3">
      <style:table-column-properties style:rel-column-width="18*"/>
    </style:style>
    <text:list-style style:name="id1-3-2-2-1-43-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5-1-1">
      <style:table-column-properties style:rel-column-width="65*"/>
    </style:style>
    <style:style style:family="table-column" style:parent-style-name="colspec" style:name="id1-3-2-2-1-45-1-2">
      <style:table-column-properties style:rel-column-width="4*"/>
    </style:style>
    <style:style style:family="table-column" style:parent-style-name="colspec" style:name="id1-3-2-2-1-45-1-3">
      <style:table-column-properties style:rel-column-width="18*"/>
    </style:style>
    <text:list-style style:name="id1-3-2-2-1-45-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1-4-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4-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4-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1-4-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1-4-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47-1-1">
      <style:table-column-properties style:rel-column-width="65*"/>
    </style:style>
    <style:style style:family="table-column" style:parent-style-name="colspec" style:name="id1-3-2-2-1-47-1-2">
      <style:table-column-properties style:rel-column-width="4*"/>
    </style:style>
    <style:style style:family="table-column" style:parent-style-name="colspec" style:name="id1-3-2-2-1-47-1-3">
      <style:table-column-properties style:rel-column-width="18*"/>
    </style:style>
    <text:list-style style:name="id1-3-2-2-1-47-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1-4-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4-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4-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1-4-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1-4-2-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1-4-2-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7-1-4-2-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1-4-2-1-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1-49-1-1">
      <style:table-column-properties style:rel-column-width="65*"/>
    </style:style>
    <style:style style:family="table-column" style:parent-style-name="colspec" style:name="id1-3-2-2-1-49-1-2">
      <style:table-column-properties style:rel-column-width="4*"/>
    </style:style>
    <style:style style:family="table-column" style:parent-style-name="colspec" style:name="id1-3-2-2-1-49-1-3">
      <style:table-column-properties style:rel-column-width="18*"/>
    </style:style>
    <text:list-style style:name="id1-3-2-2-1-49-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1-4-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4-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4-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1-4-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1-4-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9-1-4-2-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9-1-4-2-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9-1-4-2-1-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9-1-4-2-1-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51-1-1">
      <style:table-column-properties style:rel-column-width="65*"/>
    </style:style>
    <style:style style:family="table-column" style:parent-style-name="colspec" style:name="id1-3-2-2-1-51-1-2">
      <style:table-column-properties style:rel-column-width="4*"/>
    </style:style>
    <style:style style:family="table-column" style:parent-style-name="colspec" style:name="id1-3-2-2-1-51-1-3">
      <style:table-column-properties style:rel-column-width="18*"/>
    </style:style>
    <text:list-style style:name="id1-3-2-2-1-51-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1-4-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4-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1-4-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1-4-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1-4-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1-4-2-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1-1-4-2-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2-1-53-1-1">
      <style:table-column-properties style:rel-column-width="65*"/>
    </style:style>
    <style:style style:family="table-column" style:parent-style-name="colspec" style:name="id1-3-2-2-1-53-1-2">
      <style:table-column-properties style:rel-column-width="4*"/>
    </style:style>
    <style:style style:family="table-column" style:parent-style-name="colspec" style:name="id1-3-2-2-1-53-1-3">
      <style:table-column-properties style:rel-column-width="18*"/>
    </style:style>
    <text:list-style style:name="id1-3-2-2-1-53-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1-4-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4-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4-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55-1-1">
      <style:table-column-properties style:rel-column-width="65*"/>
    </style:style>
    <style:style style:family="table-column" style:parent-style-name="colspec" style:name="id1-3-2-2-1-55-1-2">
      <style:table-column-properties style:rel-column-width="4*"/>
    </style:style>
    <style:style style:family="table-column" style:parent-style-name="colspec" style:name="id1-3-2-2-1-55-1-3">
      <style:table-column-properties style:rel-column-width="18*"/>
    </style:style>
    <text:list-style style:name="id1-3-2-2-1-55-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1-4-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1-4-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1-4-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1-4-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5-1-4-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57-1-1">
      <style:table-column-properties style:rel-column-width="65*"/>
    </style:style>
    <style:style style:family="table-column" style:parent-style-name="colspec" style:name="id1-3-2-2-1-57-1-2">
      <style:table-column-properties style:rel-column-width="4*"/>
    </style:style>
    <style:style style:family="table-column" style:parent-style-name="colspec" style:name="id1-3-2-2-1-57-1-3">
      <style:table-column-properties style:rel-column-width="18*"/>
    </style:style>
    <text:list-style style:name="id1-3-2-2-1-57-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59-1-1">
      <style:table-column-properties style:rel-column-width="65*"/>
    </style:style>
    <style:style style:family="table-column" style:parent-style-name="colspec" style:name="id1-3-2-2-1-59-1-2">
      <style:table-column-properties style:rel-column-width="4*"/>
    </style:style>
    <style:style style:family="table-column" style:parent-style-name="colspec" style:name="id1-3-2-2-1-59-1-3">
      <style:table-column-properties style:rel-column-width="18*"/>
    </style:style>
    <text:list-style style:name="id1-3-2-2-1-59-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1-4-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9-1-4-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9-1-4-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1-61-1-1">
      <style:table-column-properties style:rel-column-width="65*"/>
    </style:style>
    <style:style style:family="table-column" style:parent-style-name="colspec" style:name="id1-3-2-2-1-61-1-2">
      <style:table-column-properties style:rel-column-width="4*"/>
    </style:style>
    <style:style style:family="table-column" style:parent-style-name="colspec" style:name="id1-3-2-2-1-61-1-3">
      <style:table-column-properties style:rel-column-width="18*"/>
    </style:style>
    <text:list-style style:name="id1-3-2-2-1-61-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1-4-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63-1-1">
      <style:table-column-properties style:rel-column-width="65*"/>
    </style:style>
    <style:style style:family="table-column" style:parent-style-name="colspec" style:name="id1-3-2-2-1-63-1-2">
      <style:table-column-properties style:rel-column-width="4*"/>
    </style:style>
    <style:style style:family="table-column" style:parent-style-name="colspec" style:name="id1-3-2-2-1-63-1-3">
      <style:table-column-properties style:rel-column-width="18*"/>
    </style:style>
    <text:list-style style:name="id1-3-2-2-1-63-1-4-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4-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4-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67-1-1">
      <style:table-column-properties style:rel-column-width="65*"/>
    </style:style>
    <style:style style:family="table-column" style:parent-style-name="colspec" style:name="id1-3-2-2-1-67-1-2">
      <style:table-column-properties style:rel-column-width="4*"/>
    </style:style>
    <style:style style:family="table-column" style:parent-style-name="colspec" style:name="id1-3-2-2-1-67-1-3">
      <style:table-column-properties style:rel-column-width="18*"/>
    </style:style>
    <text:list-style style:name="id1-3-2-2-1-67-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7-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7-1-4-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1-4-4-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1-4-5-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7-1-4-5-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7-1-4-6-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7-1-4-6-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71-1-1">
      <style:table-column-properties style:rel-column-width="65*"/>
    </style:style>
    <style:style style:family="table-column" style:parent-style-name="colspec" style:name="id1-3-2-2-1-71-1-2">
      <style:table-column-properties style:rel-column-width="4*"/>
    </style:style>
    <style:style style:family="table-column" style:parent-style-name="colspec" style:name="id1-3-2-2-1-71-1-3">
      <style:table-column-properties style:rel-column-width="18*"/>
    </style:style>
    <style:style style:family="table-column" style:parent-style-name="colspec" style:name="id1-3-2-2-1-73-1-1">
      <style:table-column-properties style:rel-column-width="65*"/>
    </style:style>
    <style:style style:family="table-column" style:parent-style-name="colspec" style:name="id1-3-2-2-1-73-1-2">
      <style:table-column-properties style:rel-column-width="4*"/>
    </style:style>
    <style:style style:family="table-column" style:parent-style-name="colspec" style:name="id1-3-2-2-1-73-1-3">
      <style:table-column-properties style:rel-column-width="18*"/>
    </style:style>
    <style:style style:family="table-column" style:parent-style-name="colspec" style:name="id1-3-2-2-1-75-1-1">
      <style:table-column-properties style:rel-column-width="65*"/>
    </style:style>
    <style:style style:family="table-column" style:parent-style-name="colspec" style:name="id1-3-2-2-1-75-1-2">
      <style:table-column-properties style:rel-column-width="4*"/>
    </style:style>
    <style:style style:family="table-column" style:parent-style-name="colspec" style:name="id1-3-2-2-1-75-1-3">
      <style:table-column-properties style:rel-column-width="18*"/>
    </style:style>
    <text:list-style style:name="id1-3-2-2-1-75-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5-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5-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5-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5-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79-1-1">
      <style:table-column-properties style:rel-column-width="65*"/>
    </style:style>
    <style:style style:family="table-column" style:parent-style-name="colspec" style:name="id1-3-2-2-1-79-1-2">
      <style:table-column-properties style:rel-column-width="4*"/>
    </style:style>
    <style:style style:family="table-column" style:parent-style-name="colspec" style:name="id1-3-2-2-1-79-1-3">
      <style:table-column-properties style:rel-column-width="18*"/>
    </style:style>
    <style:style style:family="table-column" style:parent-style-name="colspec" style:name="id1-3-2-2-1-81-1-1">
      <style:table-column-properties style:rel-column-width="65*"/>
    </style:style>
    <style:style style:family="table-column" style:parent-style-name="colspec" style:name="id1-3-2-2-1-81-1-2">
      <style:table-column-properties style:rel-column-width="4*"/>
    </style:style>
    <style:style style:family="table-column" style:parent-style-name="colspec" style:name="id1-3-2-2-1-81-1-3">
      <style:table-column-properties style:rel-column-width="18*"/>
    </style:style>
    <style:style style:family="table-column" style:parent-style-name="colspec" style:name="id1-3-2-2-1-83-1-1">
      <style:table-column-properties style:rel-column-width="65*"/>
    </style:style>
    <style:style style:family="table-column" style:parent-style-name="colspec" style:name="id1-3-2-2-1-83-1-2">
      <style:table-column-properties style:rel-column-width="4*"/>
    </style:style>
    <style:style style:family="table-column" style:parent-style-name="colspec" style:name="id1-3-2-2-1-83-1-3">
      <style:table-column-properties style:rel-column-width="18*"/>
    </style:style>
    <style:style style:family="table-column" style:parent-style-name="colspec" style:name="id1-3-2-2-1-85-1-1">
      <style:table-column-properties style:rel-column-width="65*"/>
    </style:style>
    <style:style style:family="table-column" style:parent-style-name="colspec" style:name="id1-3-2-2-1-85-1-2">
      <style:table-column-properties style:rel-column-width="4*"/>
    </style:style>
    <style:style style:family="table-column" style:parent-style-name="colspec" style:name="id1-3-2-2-1-85-1-3">
      <style:table-column-properties style:rel-column-width="18*"/>
    </style:style>
    <style:style style:family="table-column" style:parent-style-name="colspec" style:name="id1-3-2-2-1-87-1-1">
      <style:table-column-properties style:rel-column-width="65*"/>
    </style:style>
    <style:style style:family="table-column" style:parent-style-name="colspec" style:name="id1-3-2-2-1-87-1-2">
      <style:table-column-properties style:rel-column-width="4*"/>
    </style:style>
    <style:style style:family="table-column" style:parent-style-name="colspec" style:name="id1-3-2-2-1-87-1-3">
      <style:table-column-properties style:rel-column-width="18*"/>
    </style:style>
    <style:style style:family="table-column" style:parent-style-name="colspec" style:name="id1-3-2-2-1-89-1-1">
      <style:table-column-properties style:rel-column-width="65*"/>
    </style:style>
    <style:style style:family="table-column" style:parent-style-name="colspec" style:name="id1-3-2-2-1-89-1-2">
      <style:table-column-properties style:rel-column-width="4*"/>
    </style:style>
    <style:style style:family="table-column" style:parent-style-name="colspec" style:name="id1-3-2-2-1-89-1-3">
      <style:table-column-properties style:rel-column-width="18*"/>
    </style:style>
    <style:style style:family="table-column" style:parent-style-name="colspec" style:name="id1-3-2-2-1-91-1-1">
      <style:table-column-properties style:rel-column-width="65*"/>
    </style:style>
    <style:style style:family="table-column" style:parent-style-name="colspec" style:name="id1-3-2-2-1-91-1-2">
      <style:table-column-properties style:rel-column-width="4*"/>
    </style:style>
    <style:style style:family="table-column" style:parent-style-name="colspec" style:name="id1-3-2-2-1-91-1-3">
      <style:table-column-properties style:rel-column-width="18*"/>
    </style:style>
    <text:list-style style:name="id1-3-2-2-1-91-1-4-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1-4-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1-4-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1-1-4-4-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1-1-4-5-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1-1-4-5-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1-1-4-6-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1-1-4-6-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1-1-4-7-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1-1-4-7-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1-1-4-8-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1-1-4-8-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1-1-4-9-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1-1-4-9-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1-1-4-10-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1-1-4-10-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1-1-4-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1-4-1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1-4-1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91-1-4-12-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style:style style:family="table-column" style:parent-style-name="colspec" style:name="id1-3-2-2-1-95-1-1">
      <style:table-column-properties style:rel-column-width="65*"/>
    </style:style>
    <style:style style:family="table-column" style:parent-style-name="colspec" style:name="id1-3-2-2-1-95-1-2">
      <style:table-column-properties style:rel-column-width="4*"/>
    </style:style>
    <style:style style:family="table-column" style:parent-style-name="colspec" style:name="id1-3-2-2-1-95-1-3">
      <style:table-column-properties style:rel-column-width="18*"/>
    </style:style>
    <style:style style:family="table-column" style:parent-style-name="colspec" style:name="id1-3-2-2-1-99-1-1">
      <style:table-column-properties style:rel-column-width="3*"/>
    </style:style>
    <style:style style:family="table-column" style:parent-style-name="colspec" style:name="id1-3-2-2-1-99-1-2">
      <style:table-column-properties style:rel-column-width="61*"/>
    </style:style>
    <style:style style:family="table-column" style:parent-style-name="colspec" style:name="id1-3-2-2-1-99-1-3">
      <style:table-column-properties style:rel-column-width="4*"/>
    </style:style>
    <style:style style:family="table-column" style:parent-style-name="colspec" style:name="id1-3-2-2-1-99-1-4">
      <style:table-column-properties style:rel-column-width="18*"/>
    </style:style>
    <text:list-style style:name="id1-3-2-2-1-99-1-5-3-2-2">
      <text:list-level-style-bullet text:bullet-char="-" text:level="1">
        <style:list-level-properties text:min-label-width="10mm"/>
      </text:list-level-style-bullet>
    </text:list-style>
    <text:list-style style:name="id1-3-2-2-1-99-1-5-3-2-2-1">
      <text:list-level-style-bullet text:bullet-char="-" text:level="1">
        <style:list-level-properties text:min-label-width="10mm"/>
      </text:list-level-style-bullet>
    </text:list-style>
    <text:list-style style:name="id1-3-2-2-1-99-1-5-3-2-2-2">
      <text:list-level-style-bullet text:bullet-char="-" text:level="1">
        <style:list-level-properties text:min-label-width="10mm"/>
      </text:list-level-style-bullet>
    </text:list-style>
    <text:list-style style:name="id1-3-2-2-1-99-1-5-3-2-2-3">
      <text:list-level-style-bullet text:bullet-char="-" text:level="1">
        <style:list-level-properties text:min-label-width="10mm"/>
      </text:list-level-style-bullet>
    </text:list-style>
    <text:list-style style:name="id1-3-2-2-1-99-1-5-3-2-2-4">
      <text:list-level-style-bullet text:bullet-char="-" text:level="1">
        <style:list-level-properties text:min-label-width="10mm"/>
      </text:list-level-style-bullet>
    </text:list-style>
    <text:list-style style:name="id1-3-2-2-1-99-1-5-3-2-2-5">
      <text:list-level-style-bullet text:bullet-char="-" text:level="1">
        <style:list-level-properties text:min-label-width="10mm"/>
      </text:list-level-style-bullet>
    </text:list-style>
    <style:style style:family="table-column" style:parent-style-name="colspec" style:name="id1-3-2-2-1-103-1-1">
      <style:table-column-properties style:rel-column-width="4*"/>
    </style:style>
    <style:style style:family="table-column" style:parent-style-name="colspec" style:name="id1-3-2-2-1-103-1-2">
      <style:table-column-properties style:rel-column-width="60*"/>
    </style:style>
    <style:style style:family="table-column" style:parent-style-name="colspec" style:name="id1-3-2-2-1-103-1-3">
      <style:table-column-properties style:rel-column-width="4*"/>
    </style:style>
    <style:style style:family="table-column" style:parent-style-name="colspec" style:name="id1-3-2-2-1-103-1-4">
      <style:table-column-properties style:rel-column-width="18*"/>
    </style:style>
    <text:list-style style:name="id1-3-2-2-1-103-1-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1-5-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1-5-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1-5-5-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1-5-6-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3-1-5-6-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3-1-5-7-2-2">
      <text:list-level-style-bullet text:bullet-char="-" text:level="1">
        <style:list-level-properties text:min-label-width="10mm"/>
      </text:list-level-style-bullet>
    </text:list-style>
    <text:list-style style:name="id1-3-2-2-1-103-1-5-7-2-2-1">
      <text:list-level-style-bullet text:bullet-char="-" text:level="1">
        <style:list-level-properties text:min-label-width="10mm"/>
      </text:list-level-style-bullet>
    </text:list-style>
    <text:list-style style:name="id1-3-2-2-1-103-1-5-7-2-2-2">
      <text:list-level-style-bullet text:bullet-char="-" text:level="1">
        <style:list-level-properties text:min-label-width="10mm"/>
      </text:list-level-style-bullet>
    </text:list-style>
    <text:list-style style:name="id1-3-2-2-1-103-1-5-7-2-2-3">
      <text:list-level-style-bullet text:bullet-char="-" text:level="1">
        <style:list-level-properties text:min-label-width="10mm"/>
      </text:list-level-style-bullet>
    </text:list-style>
    <text:list-style style:name="id1-3-2-2-1-103-1-5-7-2-2-4">
      <text:list-level-style-bullet text:bullet-char="-" text:level="1">
        <style:list-level-properties text:min-label-width="10mm"/>
      </text:list-level-style-bullet>
    </text:list-style>
    <style:style style:family="table-column" style:parent-style-name="colspec" style:name="id1-3-2-2-1-109-1-1">
      <style:table-column-properties style:rel-column-width="4*"/>
    </style:style>
    <style:style style:family="table-column" style:parent-style-name="colspec" style:name="id1-3-2-2-1-109-1-2">
      <style:table-column-properties style:rel-column-width="60*"/>
    </style:style>
    <style:style style:family="table-column" style:parent-style-name="colspec" style:name="id1-3-2-2-1-109-1-3">
      <style:table-column-properties style:rel-column-width="4*"/>
    </style:style>
    <style:style style:family="table-column" style:parent-style-name="colspec" style:name="id1-3-2-2-1-109-1-4">
      <style:table-column-properties style:rel-column-width="18*"/>
    </style:style>
    <text:list-style style:name="id1-3-2-2-1-109-1-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9-1-5-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9-1-5-4-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9-1-5-4-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9-1-5-5-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9-1-5-5-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113-1-1">
      <style:table-column-properties style:rel-column-width="4*"/>
    </style:style>
    <style:style style:family="table-column" style:parent-style-name="colspec" style:name="id1-3-2-2-1-113-1-2">
      <style:table-column-properties style:rel-column-width="60*"/>
    </style:style>
    <style:style style:family="table-column" style:parent-style-name="colspec" style:name="id1-3-2-2-1-113-1-3">
      <style:table-column-properties style:rel-column-width="4*"/>
    </style:style>
    <style:style style:family="table-column" style:parent-style-name="colspec" style:name="id1-3-2-2-1-113-1-4">
      <style:table-column-properties style:rel-column-width="18*"/>
    </style:style>
    <text:list-style style:name="id1-3-2-2-1-113-1-5-2-2-3">
      <text:list-level-style-bullet text:bullet-char="-" text:level="1">
        <style:list-level-properties text:min-label-width="10mm"/>
      </text:list-level-style-bullet>
    </text:list-style>
    <text:list-style style:name="id1-3-2-2-1-113-1-5-2-2-3-1">
      <text:list-level-style-bullet text:bullet-char="-" text:level="1">
        <style:list-level-properties text:min-label-width="10mm"/>
      </text:list-level-style-bullet>
    </text:list-style>
    <text:list-style style:name="id1-3-2-2-1-113-1-5-2-2-3-2">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office:automatic-styles>
  <office:body>
    <office:text>
      <text:p text:style-name="new_page_staatscourant"/>
      <text:p text:style-name="single-kop-titel">Rectificatie: Tiende wijziging van de Legesverordening provincie Flevoland 2016</text:p>
      <text:section text:name="regeling_id1-3-2" text:style-name="regeling">
        <text:section text:name="aanhef_id1-3-2-1" text:style-name="aanhef">
          <text:section text:name="preambule_id1-3-2-1-1" text:style-name="preambule">
            <text:p text:style-name="al">[Deze publicatie betreft een rectificatie van de Tiende wijziging van de Legesverordening provincie Flevoland 2016, zoals bekendgemaakt op 28 november 2025 via <text:a xlink:href="https://zoek.officielebekendmakingen.nl/prb-2025-19733.html" xlink:type="simple"><text:span text:style-name="nadrukondlijn">Provinciaal blad 2025, 19733</text:span></text:a>. De rectificatie betreft alleen artikel 2.5 van Bijlage 1: Tarieventabel behorende bij artikel 4, lid 1 van de Legesverordening provincie Flevoland 2016, vanwege een onjuiste weergave van de tarieven.] </text:p>
            <text:p text:style-name="al"/>
            <text:p text:style-name="al">
            <text:span text:style-name="nadrukvet">Provinciale Staten van Flevoland</text:span>
          </text:p>
            <text:p text:style-name="al"/>
            <text:p text:style-name="al">
            <text:span text:style-name="nadrukvet">Overwegende:</text:span>
          </text:p>
            <text:p text:style-name="al"/>
            <text:p text:style-name="al">Dat met de inwerkingtreding van de Omgevingswet het voor gemeenten en provincies mogelijk is om leges te heffen op milieubelastende activiteiten;</text:p>
            <text:p text:style-name="al"/>
            <text:p text:style-name="al">Dat er op dit moment niet voldoende ervaringscijfers voor milieubelastende activiteiten beschikbaar zijn;</text:p>
            <text:p text:style-name="al"/>
            <text:p text:style-name="al">Dat de legestarieven door middel van een ingroeimodel (50%, 75% en 100% in drie jaren tijd) worden ingevoerd;</text:p>
            <text:p text:style-name="al"/>
            <text:p text:style-name="al">Dat de derde en de laatste stap van het ingroeimodel is om de legestarieven vast te stellen op 100% van de huidige geschatte kosten;</text:p>
            <text:p text:style-name="al"/>
            <text:p text:style-name="al">Gelezen het voorstel van gedeputeerde staten van 23 september 2025, met kenmerk 3403625;</text:p>
            <text:p text:style-name="al"/>
            <text:p text:style-name="al">Gelezen het bepaalde in artikel 220 en 223 van de Provinciewet;</text:p>
            <text:p text:style-name="al"/>
            <text:p text:style-name="al">
            <text:span text:style-name="nadrukvet">Besluiten:</text:span>
          </text:p>
            <text:p text:style-name="al"/>
            <text:p text:style-name="al">Vast te stellen de volgende wijziging van de Legesverordening provincie Flevoland 2016:</text:p>
            <text:p text:style-name="al"/>
            <text:p text:style-name="al">
            <text:span text:style-name="nadrukvet">Tiende wijziging van de Legesverordening provincie Flevoland 201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erordening</text:p>
            <text:p text:style-name="al">De Legesverordening provincie Flevoland 2016 wordt als volgt gewijzigd:</text:p>
            <text:p text:style-name="al"/>
            <text:p text:style-name="al">De bijlage komt te luiden:</text:p>
            <text:p text:style-name="al">Bijlage 1: Tarieventabel behorende bij artikel 4, lid 1 van de Legesverordening provincie Flevoland 2016</text:p>
            <text:p text:style-name="al"/>
            <text:p text:style-name="al">
            <text:span text:style-name="nadrukvet">HOOFDSTUK 1. ALGEMENE DIENSTVERLENING</text:span>
          </text:p>
            <text:p text:style-name="al"/>
            <text:p text:style-name="al">
            <text:span text:style-name="nadrukcur">Paragraaf 1.1 </text:span>
            <text:span text:style-name="nadrukcur">Diversen</text:span>
          </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row table:style-name="row">
                  <table:table-cell table:style-name="cell_frame_all" table:number-rows-spanned="1" table:number-columns-spanned="1">
                    <text:p text:style-name="table_al">
                      <text:span text:style-name="nadrukvet">Artikel 1.1</text:span>
                      <text:span text:style-name="nadrukvet"> Gedoogbeschikkingen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 vooruitlopend op een omgevingsvergunning als bedoeld in de volgende bepalingen – verstrekken van een gedoogbeschikking:</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942,00</text:p>
                  </table:table-cell>
                </table:table-row>
              </table:table>
              <text:p text:style-name="table_bottom"/>
            </text:section>
            <text:p text:style-name="al"/>
            <text:section text:name="table_id1-3-2-2-1-13" text:style-name="table">
              <text:p text:style-name="table_top"/>
              <table:table table:style-name="tgroup">
                <table:table-column table:style-name="id1-3-2-2-1-13-1-1"/>
                <table:table-column table:style-name="id1-3-2-2-1-13-1-2"/>
                <table:table-column table:style-name="id1-3-2-2-1-13-1-3"/>
                <table:table-row table:style-name="row">
                  <table:table-cell table:style-name="cell_frame_all" table:number-rows-spanned="1" table:number-columns-spanned="1">
                    <text:p text:style-name="table_al">
                      <text:span text:style-name="nadrukvet">Artikel 1.2</text:span>
                      <text:span text:style-name="nadrukvet"> Advies met instemm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Tarief 2026</text:span>
                    </text:p>
                  </table:table-cell>
                </table:table-row>
                <table:table-row table:style-name="row">
                  <table:table-cell table:style-name="cell_frame_all" table:number-rows-spanned="1" table:number-columns-spanned="1">
                    <text:p text:style-name="table_al">Het tarief bedraagt voor het afgeven/verlenen van advies met instemming op een aanvraag van een omgevingsvergunning als bedoeld in de Omgevingswet en het Omgevingsbesluit, welke niet specifiek in de tarieventabel is opgenom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942,00</text:p>
                  </table:table-cell>
                </table:table-row>
              </table:table>
              <text:p text:style-name="table_bottom"/>
            </text:section>
            <text:p text:style-name="al"/>
            <text:section text:name="table_id1-3-2-2-1-15" text:style-name="table">
              <text:p text:style-name="table_top"/>
              <table:table table:style-name="tgroup">
                <table:table-column table:style-name="id1-3-2-2-1-15-1-1"/>
                <table:table-column table:style-name="id1-3-2-2-1-15-1-2"/>
                <table:table-column table:style-name="id1-3-2-2-1-15-1-3"/>
                <table:table-row table:style-name="row">
                  <table:table-cell table:style-name="cell_frame_all" table:number-rows-spanned="1" table:number-columns-spanned="1">
                    <text:p text:style-name="table_al">
                      <text:span text:style-name="nadrukvet">Artikel 1.3</text:span>
                      <text:span text:style-name="nadrukvet"> Verzoek tot machtig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Tarief 2026</text:span>
                    </text:p>
                  </table:table-cell>
                </table:table-row>
                <table:table-row table:style-name="row">
                  <table:table-cell table:style-name="cell_frame_all" table:number-rows-spanned="1" table:number-columns-spanned="1">
                    <text:p text:style-name="table_al">Het tarief bedraagt voor het in behandeling nemen van een verzoek tot een machtiging – om vooruitlopend op een (onherroepelijke) omgevingsvergunning– te verstrekk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942,00</text:p>
                  </table:table-cell>
                </table:table-row>
              </table:table>
              <text:p text:style-name="table_bottom"/>
            </text:section>
            <text:p text:style-name="al"/>
            <text:p text:style-name="al">
            <text:span text:style-name="nadrukvet">HOOFDSTUK 2. DIENSTVERLENING EN BESLUITEN IN HET KADER VAN DE OMGEVINGSWET</text:span>
          </text:p>
            <text:p text:style-name="al"/>
            <text:p text:style-name="al">
            <text:span text:style-name="nadrukcur">Paragraaf 2.1 Algemene bepalingen</text:span>
          </text:p>
            <text:p text:style-name="al"/>
            <text:section text:name="table_id1-3-2-2-1-21" text:style-name="table">
              <text:p text:style-name="table_top"/>
              <table:table table:style-name="tgroup">
                <table:table-column table:style-name="id1-3-2-2-1-21-1-1"/>
                <table:table-column table:style-name="id1-3-2-2-1-21-1-2"/>
                <table:table-row table:style-name="row">
                  <table:table-cell table:style-name="cell_frame_all" table:number-rows-spanned="1" table:number-columns-spanned="1">
                    <text:p text:style-name="table_al">
                      <text:span text:style-name="nadrukvet">Artikel 2.1 Definities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1-1-3-2-1-1">
                      <text:list-item text:style-override="id1-3-2-2-1-21-1-3-2-1-1-1">
                        <text:number>1.</text:number>
                        <text:p text:style-name="table_al">Begripsbepalingen die zijn opgenomen in de bijlage bedoeld in artikel 1.1 van de Omgevingswet, in bijlage I bij het Besluit activiteiten leefomgeving, het Besluit bouwwerken leefomgeving, het Besluit kwaliteit leefomgeving, het Omgevingsbesluit en de Omgevingsregeling en in de -bijlagen- bij het Omgevingsprogramma en de Omgevingsverordening provincie Flevoland, zijn ook van toepassing op dit hoofdstuk, tenzij in de legesverordening of deze tarieventabel anders is bepaald.</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1-1-3-3-1-1">
                      <text:list-item text:style-override="id1-3-2-2-1-21-1-3-3-1-1-1">
                        <text:number>2.</text:number>
                        <text:p text:style-name="table_al">In dit hoofdstuk voorkomende begrippen die betrekking hebben op activiteiten waarvoor het toetsingskader in een ander dan een in het eerste lid bedoeld wettelijk voorschrift is uitgewerkt, hebben dezelfde betekenis als in dat wettelijk voorschrift bedoeld, tenzij in de legesverordening of deze tarieventabel anders is bepaald.</text:p>
                      </text:list-item>
                    </text:list>
                  </table:table-cell>
                  <table:table-cell table:style-name="cell_frame_all" table:number-rows-spanned="1" table:number-columns-spanned="1">
                    <text:p text:style-name="table_al"/>
                  </table:table-cell>
                </table:table-row>
              </table:table>
              <text:p text:style-name="table_bottom"/>
            </text:section>
            <text:p text:style-name="al"/>
            <text:section text:name="table_id1-3-2-2-1-23" text:style-name="table">
              <text:p text:style-name="table_top"/>
              <table:table table:style-name="tgroup">
                <table:table-column table:style-name="id1-3-2-2-1-23-1-1"/>
                <table:table-column table:style-name="id1-3-2-2-1-23-1-2"/>
                <table:table-row table:style-name="row">
                  <table:table-cell table:style-name="cell_frame_all" table:number-rows-spanned="1" table:number-columns-spanned="1">
                    <text:p text:style-name="table_al">
                      <text:span text:style-name="nadrukvet">Artikel 2.2 Dienstverlening en besluiten waarvoor leges worden geheven</text:span>
                    </text:p>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Leges worden geheven voor het in behandeling nemen van een aanvraag o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3-1-1">
                      <text:list-item text:style-override="id1-3-2-2-1-23-1-3-3-1-1-1">
                        <text:number>a.</text:number>
                        <text:p text:style-name="table_al">een omgevingstafeloverleg;</text:p>
                      </text:list-item>
                    </text:list>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23-1-3-4-1-1">
                      <text:list-item text:style-override="id1-3-2-2-1-23-1-3-4-1-1-1">
                        <text:number>b.</text:number>
                        <text:p text:style-name="table_al">een intaketafel;</text:p>
                      </text:list-item>
                    </text:list>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23-1-3-5-1-1">
                      <text:list-item text:style-override="id1-3-2-2-1-23-1-3-5-1-1-1">
                        <text:number>c.</text:number>
                        <text:p text:style-name="table_al">een omgevingsvergunning;</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6-1-1">
                      <text:list-item text:style-override="id1-3-2-2-1-23-1-3-6-1-1-1">
                        <text:number>d.</text:number>
                        <text:p text:style-name="table_al">advies met instemming</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7-1-1">
                      <text:list-item text:style-override="id1-3-2-2-1-23-1-3-7-1-1-1">
                        <text:number>e.</text:number>
                        <text:p text:style-name="table_al">een besluit inzake verkeer en vervoer;</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8-1-1">
                      <text:list-item text:style-override="id1-3-2-2-1-23-1-3-8-1-1-1">
                        <text:number>f.</text:number>
                        <text:p text:style-name="table_al">een maatwerkvoorschrift als bedoeld in artikel 4.5 van de Omgevingswet;</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9-1-1">
                      <text:list-item text:style-override="id1-3-2-2-1-23-1-3-9-1-1-1">
                        <text:number>g.</text:number>
                        <text:p text:style-name="table_al">toestemming voor het treffen van een gelijkwaardige maatregel als bedoeld in artikel 4.7 van de Omgevingswet;</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10-1-1">
                      <text:list-item text:style-override="id1-3-2-2-1-23-1-3-10-1-1-1">
                        <text:number>h.</text:number>
                        <text:p text:style-name="table_al">een wijziging van voorschriften van een omgevingsvergunning;</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11-1-1">
                      <text:list-item text:style-override="id1-3-2-2-1-23-1-3-11-1-1-1">
                        <text:number>i.</text:number>
                        <text:p text:style-name="table_al">een wijziging van een besluit als bedoeld in de onderdelen c, d en e;</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12-1-1">
                      <text:list-item text:style-override="id1-3-2-2-1-23-1-3-12-1-1-1">
                        <text:number>j.</text:number>
                        <text:p text:style-name="table_al">een besluit in het kader van de Omgevingswet, anders dan bedoeld in de onderdelen c tot en met g.</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3-1-3-13-1-1">
                      <text:list-item text:style-override="id1-3-2-2-1-23-1-3-13-1-1-1">
                        <text:number>k.</text:number>
                        <text:p text:style-name="table_al">een machtiging.</text:p>
                      </text:list-item>
                    </text:list>
                  </table:table-cell>
                  <table:table-cell table:style-name="cell_frame_all" table:number-rows-spanned="1" table:number-columns-spanned="1">
                    <text:p text:style-name="table_al"/>
                  </table:table-cell>
                </table:table-row>
              </table:table>
              <text:p text:style-name="table_bottom"/>
            </text:section>
            <text:p text:style-name="al"/>
            <text:section text:name="table_id1-3-2-2-1-25" text:style-name="table">
              <text:p text:style-name="table_top"/>
              <table:table table:style-name="tgroup">
                <table:table-column table:style-name="id1-3-2-2-1-25-1-1"/>
                <table:table-column table:style-name="id1-3-2-2-1-25-1-2"/>
                <table:table-column table:style-name="id1-3-2-2-1-25-1-3"/>
                <table:table-row table:style-name="row">
                  <table:table-cell table:style-name="cell_frame_all" table:number-rows-spanned="1" table:number-columns-spanned="1">
                    <text:p text:style-name="table_al">
                      <text:span text:style-name="nadrukvet">Artikel 2.3 Bepalen tarief</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list text:style-name="id1-3-2-2-1-25-1-4-2-1-1">
                      <text:list-item text:style-override="id1-3-2-2-1-25-1-4-2-1-1-1">
                        <text:number>1.</text:number>
                        <text:p text:style-name="table_al">Als de aanvraag om een omgevingsvergunning betrekking heeft op een of meer milieubelastende activiteiten als bedoeld in artikel 5.1 van de Omgevingswet, onverminderd het bepaalde in de andere artikelen van dit hoofdstuk (paragraaf 2.5 en 2.7) en hoofdstuk 3 als het ook gaat om de in die artikelen bedoelde activiteiten, bedraagt het tarief: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5-1-4-3-1-1">
                      <text:list-item text:style-override="id1-3-2-2-1-25-1-4-3-1-1-1">
                        <text:number/>
                        <text:p text:style-name="table_al">Categorie 1. Eén tot vijf milieubelastende activiteit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2.623,00</text:p>
                  </table:table-cell>
                </table:table-row>
                <table:table-row table:style-name="row">
                  <table:table-cell table:style-name="cell_frame_all" table:number-rows-spanned="1" table:number-columns-spanned="1">
                    <text:list text:style-name="id1-3-2-2-1-25-1-4-4-1-1">
                      <text:list-item text:style-override="id1-3-2-2-1-25-1-4-4-1-1-1">
                        <text:number/>
                        <text:p text:style-name="table_al">Categorie 2. Vijf tot tien milieubelastende activiteit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3.224,00</text:p>
                  </table:table-cell>
                </table:table-row>
                <table:table-row table:style-name="row">
                  <table:table-cell table:style-name="cell_frame_all" table:number-rows-spanned="1" table:number-columns-spanned="1">
                    <text:list text:style-name="id1-3-2-2-1-25-1-4-5-1-1">
                      <text:list-item text:style-override="id1-3-2-2-1-25-1-4-5-1-1-1">
                        <text:number/>
                        <text:p text:style-name="table_al">Categorie 3. Tien tot vijftien milieubelastende activiteit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7.817,00</text:p>
                  </table:table-cell>
                </table:table-row>
                <table:table-row table:style-name="row">
                  <table:table-cell table:style-name="cell_frame_all" table:number-rows-spanned="1" table:number-columns-spanned="1">
                    <text:list text:style-name="id1-3-2-2-1-25-1-4-6-1-1">
                      <text:list-item text:style-override="id1-3-2-2-1-25-1-4-6-1-1-1">
                        <text:number/>
                        <text:p text:style-name="table_al">Categorie 4. Vijftien of meer milieubelastende activiteit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0.562,00</text:p>
                  </table:table-cell>
                </table:table-row>
                <table:table-row table:style-name="row">
                  <table:table-cell table:style-name="cell_frame_all" table:number-rows-spanned="1" table:number-columns-spanned="1">
                    <text:list text:style-name="id1-3-2-2-1-25-1-4-7-1-1">
                      <text:list-item text:style-override="id1-3-2-2-1-25-1-4-7-1-1-1">
                        <text:number>2.</text:number>
                        <text:p text:style-name="table_al">Als een aanvraag betrekking heeft op meerdere activiteiten, is het tarief opgebouwd uit de som van de verschuldigde leges behorend bij die activiteit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5-1-4-8-1-1">
                      <text:list-item text:style-override="id1-3-2-2-1-25-1-4-8-1-1-1">
                        <text:number>3.</text:number>
                        <text:p text:style-name="table_al">Het tarief behorend bij een aanvraag om een maatwerkvoorschrift of bij een aanvraag om toestemming om een gelijkwaardige maatregel te treffen is niet van toepassing als het onderwerp waarop het maatwerkvoorschrift betrekking heeft of de gelijkwaardige maatregel onderdeel is van een aanvraag om een omgevingsvergunning.</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781,00</text:p>
                  </table:table-cell>
                </table:table-row>
                <table:table-row table:style-name="row">
                  <table:table-cell table:style-name="cell_frame_all" table:number-rows-spanned="1" table:number-columns-spanned="1">
                    <text:list text:style-name="id1-3-2-2-1-25-1-4-9-1-1">
                      <text:list-item text:style-override="id1-3-2-2-1-25-1-4-9-1-1-1">
                        <text:number>4.</text:number>
                        <text:p text:style-name="table_al">Het tarief behorend bij een aanvraag om een maatwerkvoorschrift in te trekken bedraagt:</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59,00</text:p>
                  </table:table-cell>
                </table:table-row>
                <table:table-row table:style-name="row">
                  <table:table-cell table:style-name="cell_frame_all" table:number-rows-spanned="1" table:number-columns-spanned="1">
                    <text:list text:style-name="id1-3-2-2-1-25-1-4-10-1-1">
                      <text:list-item text:style-override="id1-3-2-2-1-25-1-4-10-1-1-1">
                        <text:number>5.</text:number>
                        <text:p text:style-name="table_al">Er wordt een tariefdifferentiatie toegepast indi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25-1-4-11-1-1">
                      <text:list-item text:style-override="id1-3-2-2-1-25-1-4-11-1-1-1">
                        <text:number>a.</text:number>
                        <text:p text:style-name="table_al">een vergunningsaanvraag wordt ingetrokk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50% van totale legesbedrag</text:p>
                  </table:table-cell>
                </table:table-row>
                <table:table-row table:style-name="row">
                  <table:table-cell table:style-name="cell_frame_all" table:number-rows-spanned="1" table:number-columns-spanned="1">
                    <text:list text:style-name="id1-3-2-2-1-25-1-4-12-1-1">
                      <text:list-item text:style-override="id1-3-2-2-1-25-1-4-12-1-1-1">
                        <text:number>b.</text:number>
                        <text:p text:style-name="table_al">een vergunningsaanvraag wordt afgewezen (weigering);</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50% van totale legesbedrag</text:p>
                  </table:table-cell>
                </table:table-row>
                <table:table-row table:style-name="row">
                  <table:table-cell table:style-name="cell_frame_all" table:number-rows-spanned="1" table:number-columns-spanned="1">
                    <text:list text:style-name="id1-3-2-2-1-25-1-4-13-1-1">
                      <text:list-item text:style-override="id1-3-2-2-1-25-1-4-13-1-1-1">
                        <text:number>c.</text:number>
                        <text:p text:style-name="table_al">er in een bestaande vergunning of vergunningsvoorschriften om een wijziging/aanvulling wordt aangevraagd.</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25% van totale legesbedrag</text:p>
                  </table:table-cell>
                </table:table-row>
              </table:table>
              <text:p text:style-name="table_bottom"/>
            </text:section>
            <text:p text:style-name="al"/>
            <text:section text:name="table_id1-3-2-2-1-27" text:style-name="table">
              <text:p text:style-name="table_top"/>
              <table:table table:style-name="tgroup">
                <table:table-column table:style-name="id1-3-2-2-1-27-1-1"/>
                <table:table-column table:style-name="id1-3-2-2-1-27-1-2"/>
                <table:table-column table:style-name="id1-3-2-2-1-27-1-3"/>
                <table:table-row table:style-name="row">
                  <table:table-cell table:style-name="cell_frame_all" table:number-rows-spanned="1" table:number-columns-spanned="1">
                    <text:p text:style-name="table_al">
                      <text:span text:style-name="nadrukvet">Artikel 2.4 Omgevingsoverleg en concept aanvra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list text:style-name="id1-3-2-2-1-27-1-4-2-1-1">
                      <text:list-item text:style-override="id1-3-2-2-1-27-1-4-2-1-1-1">
                        <text:number>1.</text:number>
                        <text:p text:style-name="table_al">Als de aanvraag betrekking heeft op het houden van vooroverleg (omgevingstafel) voor het verkrijgen van een indicatie of een of meer activiteiten passen in het overheidsbeleid over de fysieke leefomgeving, waaronder de omgevingsvisie van de provincie en andere overheidsinstanties, en kansrijk is om verder te ontwikkelen (intaketafel), bedraagt het tarief:</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27-1-4-3-1-1">
                      <text:list-item text:style-override="id1-3-2-2-1-27-1-4-3-1-1-1">
                        <text:number>2.</text:number>
                        <text:p text:style-name="table_al">Als de aanvraag betrekking heeft op het houden van vooroverleg (omgevingstafel) voor het verkrijgen van een integraal advies over een of meer activiteiten, waarmee de initiatiefnemer de vergunningaanvraag kan opstellen en indienen (omgevingstafel), bedraagt het tarief:</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27-1-4-4-1-1">
                      <text:list-item text:style-override="id1-3-2-2-1-27-1-4-4-1-1-1">
                        <text:number>3.</text:number>
                        <text:p text:style-name="table_al">Als de aanvraag betrekking heeft op het beoordelen van een conceptaanvraag om een omgevingsvergunning bedraagt het tarief:</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
              <text:p text:style-name="table_bottom"/>
            </text:section>
            <text:p text:style-name="al"/>
            <text:p text:style-name="al">
            <text:span text:style-name="nadrukcur">Paragraaf 2.2 Wateronttrekkingsactiviteiten en open bodemenergiesystemen</text:span>
          </text:p>
            <text:p text:style-name="al"/>
            <text:section text:name="table_id1-3-2-2-1-31" text:style-name="table">
              <text:p text:style-name="table_top"/>
              <table:table table:style-name="tgroup">
                <table:table-column table:style-name="id1-3-2-2-1-31-1-1"/>
                <table:table-column table:style-name="id1-3-2-2-1-31-1-2"/>
                <table:table-column table:style-name="id1-3-2-2-1-31-1-3"/>
                <table:table-row table:style-name="row">
                  <table:table-cell table:style-name="cell_frame_all" table:number-rows-spanned="1" table:number-columns-spanned="1">
                    <text:p text:style-name="table_al">
                      <text:span text:style-name="nadrukvet">Artikel 2.5 Openbare drinkwatervoorzien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het onttrekken van grondwater voor de openbare drinkwatervoorziening, als bedoeld in artikel 16.4 van het Besluit activiteiten leefomgev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31-1-4-3-1-1">
                      <text:list-item text:style-override="id1-3-2-2-1-31-1-4-3-1-1-1">
                        <text:number>a.</text:number>
                        <text:p text:style-name="table_al">tot 5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1.365,00</text:p>
                  </table:table-cell>
                </table:table-row>
                <table:table-row table:style-name="row">
                  <table:table-cell table:style-name="cell_frame_all" table:number-rows-spanned="1" table:number-columns-spanned="1">
                    <text:list text:style-name="id1-3-2-2-1-31-1-4-4-1-1">
                      <text:list-item text:style-override="id1-3-2-2-1-31-1-4-4-1-1-1">
                        <text:number>b.</text:number>
                        <text:p text:style-name="table_al">vanaf 500.000 m<text:span text:style-name="sup">3</text:span> tot 1.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3.720,00</text:p>
                  </table:table-cell>
                </table:table-row>
                <table:table-row table:style-name="row">
                  <table:table-cell table:style-name="cell_frame_all" table:number-rows-spanned="1" table:number-columns-spanned="1">
                    <text:list text:style-name="id1-3-2-2-1-31-1-4-5-1-1">
                      <text:list-item text:style-override="id1-3-2-2-1-31-1-4-5-1-1-1">
                        <text:number>c.</text:number>
                        <text:p text:style-name="table_al">vanaf 1.000.000 m<text:span text:style-name="sup">3</text:span> tot 3.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4.898,00</text:p>
                  </table:table-cell>
                </table:table-row>
                <table:table-row table:style-name="row">
                  <table:table-cell table:style-name="cell_frame_all" table:number-rows-spanned="1" table:number-columns-spanned="1">
                    <text:list text:style-name="id1-3-2-2-1-31-1-4-6-1-1">
                      <text:list-item text:style-override="id1-3-2-2-1-31-1-4-6-1-1-1">
                        <text:number>d.</text:number>
                        <text:p text:style-name="table_al">vanaf 3.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075,00</text:p>
                  </table:table-cell>
                </table:table-row>
              </table:table>
              <text:p text:style-name="table_bottom"/>
            </text:section>
            <text:p text:style-name="al"/>
            <text:section text:name="table_id1-3-2-2-1-33" text:style-name="table">
              <text:p text:style-name="table_top"/>
              <table:table table:style-name="tgroup">
                <table:table-column table:style-name="id1-3-2-2-1-33-1-1"/>
                <table:table-column table:style-name="id1-3-2-2-1-33-1-2"/>
                <table:table-column table:style-name="id1-3-2-2-1-33-1-3"/>
                <table:table-row table:style-name="row">
                  <table:table-cell table:style-name="cell_frame_all" table:number-rows-spanned="1" table:number-columns-spanned="1">
                    <text:p text:style-name="table_al">
                      <text:span text:style-name="nadrukvet">Artikel 2.6 Industriële onttrekkingen meer dan 150.000 m</text:span>
                      <text:span text:style-name="nadrukvet">3</text:span>
                      <text:span text:style-name="nadrukvet">/jaa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het onttrekken van grondwater voor industriële doeleinden, als bedoeld in artikel 16.4 van het Besluit activiteiten leefomgev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33-1-4-3-1-1">
                      <text:list-item text:style-override="id1-3-2-2-1-33-1-4-3-1-1-1">
                        <text:number>a.</text:number>
                        <text:p text:style-name="table_al">vanaf 150.000 m<text:span text:style-name="sup">3</text:span> tot 5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1.365,00</text:p>
                  </table:table-cell>
                </table:table-row>
                <table:table-row table:style-name="row">
                  <table:table-cell table:style-name="cell_frame_all" table:number-rows-spanned="1" table:number-columns-spanned="1">
                    <text:list text:style-name="id1-3-2-2-1-33-1-4-4-1-1">
                      <text:list-item text:style-override="id1-3-2-2-1-33-1-4-4-1-1-1">
                        <text:number>b.</text:number>
                        <text:p text:style-name="table_al">vanaf 500.000 m<text:span text:style-name="sup">3</text:span> tot 1.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3.720,00</text:p>
                  </table:table-cell>
                </table:table-row>
                <table:table-row table:style-name="row">
                  <table:table-cell table:style-name="cell_frame_all" table:number-rows-spanned="1" table:number-columns-spanned="1">
                    <text:list text:style-name="id1-3-2-2-1-33-1-4-5-1-1">
                      <text:list-item text:style-override="id1-3-2-2-1-33-1-4-5-1-1-1">
                        <text:number>c.</text:number>
                        <text:p text:style-name="table_al">vanaf 1.000.000 m<text:span text:style-name="sup">3</text:span> tot 3.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4.898,00</text:p>
                  </table:table-cell>
                </table:table-row>
                <table:table-row table:style-name="row">
                  <table:table-cell table:style-name="cell_frame_all" table:number-rows-spanned="1" table:number-columns-spanned="1">
                    <text:list text:style-name="id1-3-2-2-1-33-1-4-6-1-1">
                      <text:list-item text:style-override="id1-3-2-2-1-33-1-4-6-1-1-1">
                        <text:number>d.</text:number>
                        <text:p text:style-name="table_al">vanaf 3.000.000 m<text:span text:style-name="sup">3</text:span> netto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075,00</text:p>
                  </table:table-cell>
                </table:table-row>
              </table:table>
              <text:p text:style-name="table_bottom"/>
            </text:section>
            <text:p text:style-name="al"/>
            <text:section text:name="table_id1-3-2-2-1-35" text:style-name="table">
              <text:p text:style-name="table_top"/>
              <table:table table:style-name="tgroup">
                <table:table-column table:style-name="id1-3-2-2-1-35-1-1"/>
                <table:table-column table:style-name="id1-3-2-2-1-35-1-2"/>
                <table:table-column table:style-name="id1-3-2-2-1-35-1-3"/>
                <table:table-row table:style-name="row">
                  <table:table-cell table:style-name="cell_frame_all" table:number-rows-spanned="1" table:number-columns-spanned="1">
                    <text:p text:style-name="table_al">
                      <text:span text:style-name="nadrukvet">Artikel 2.7 Open bodemenergiesysteem</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het aanleggen of gebruiken van een open bodemenergiesysteem, als bedoeld in artikel 3.19 van het Besluit activiteiten leefomgev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35-1-4-3-1-1">
                      <text:list-item text:style-override="id1-3-2-2-1-35-1-4-3-1-1-1">
                        <text:number>a.</text:number>
                        <text:p text:style-name="table_al">met een pompcapaciteit die meer bedraagt dan 10 m<text:span text:style-name="sup">3</text:span> per uu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35-1-4-4-1-1">
                      <text:list-item text:style-override="id1-3-2-2-1-35-1-4-4-1-1-1">
                        <text:number>i.</text:number>
                        <text:p text:style-name="table_al">tot 100.000 m<text:span text:style-name="sup">3</text:span>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654,00</text:p>
                  </table:table-cell>
                </table:table-row>
                <table:table-row table:style-name="row">
                  <table:table-cell table:style-name="cell_frame_all" table:number-rows-spanned="1" table:number-columns-spanned="1">
                    <text:list text:style-name="id1-3-2-2-1-35-1-4-5-1-1">
                      <text:list-item text:style-override="id1-3-2-2-1-35-1-4-5-1-1-1">
                        <text:number>ii.</text:number>
                        <text:p text:style-name="table_al">vanaf 100.000 m<text:span text:style-name="sup">3 </text:span>tot 500.000 m<text:span text:style-name="sup">3</text:span>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44,00</text:p>
                  </table:table-cell>
                </table:table-row>
                <table:table-row table:style-name="row">
                  <table:table-cell table:style-name="cell_frame_all" table:number-rows-spanned="1" table:number-columns-spanned="1">
                    <text:list text:style-name="id1-3-2-2-1-35-1-4-6-1-1">
                      <text:list-item text:style-override="id1-3-2-2-1-35-1-4-6-1-1-1">
                        <text:number>iii.</text:number>
                        <text:p text:style-name="table_al">vanaf 500.000 m<text:span text:style-name="sup">3</text:span> tot 1.000.000 m<text:span text:style-name="sup">3</text:span>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832,00</text:p>
                  </table:table-cell>
                </table:table-row>
                <table:table-row table:style-name="row">
                  <table:table-cell table:style-name="cell_frame_all" table:number-rows-spanned="1" table:number-columns-spanned="1">
                    <text:list text:style-name="id1-3-2-2-1-35-1-4-7-1-1">
                      <text:list-item text:style-override="id1-3-2-2-1-35-1-4-7-1-1-1">
                        <text:number>iv.</text:number>
                        <text:p text:style-name="table_al">vanaf 1.000.000 m<text:span text:style-name="sup">3</text:span> per jaar</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9.010,00</text:p>
                  </table:table-cell>
                </table:table-row>
                <table:table-row table:style-name="row">
                  <table:table-cell table:style-name="cell_frame_all" table:number-rows-spanned="1" table:number-columns-spanned="1">
                    <text:list text:style-name="id1-3-2-2-1-35-1-4-8-1-1">
                      <text:list-item text:style-override="id1-3-2-2-1-35-1-4-8-1-1-1">
                        <text:number>b.</text:number>
                        <text:p text:style-name="table_al">met een pompcapaciteit die niet meer bedraagt dan 10 m<text:span text:style-name="sup">3</text:span> per uur in een bij omgevingsplan of omgevingsverordening aangewezen interferentiegebied.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35-1-4-9-1-1">
                      <text:list-item text:style-override="id1-3-2-2-1-35-1-4-9-1-1-1">
                        <text:number>c.</text:number>
                        <text:p text:style-name="table_al">het wijzigen van een omgevingsvergunning als bedoeld in sub a. in categorie i. t/m iv., indien deze wijziging het uitbreiden van de omgevingsvergunning met het lozen op de riolering of op de bodem betreft:</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25 % van het legesbedrag van categorie i. t/m iv. behorende bij sub a</text:p>
                  </table:table-cell>
                </table:table-row>
              </table:table>
              <text:p text:style-name="table_bottom"/>
            </text:section>
            <text:p text:style-name="al"/>
            <text:p text:style-name="al">
            <text:span text:style-name="nadrukcur">Paragraaf 2.3 Milieubelastende activiteiten</text:span>
          </text:p>
            <text:p text:style-name="al"/>
            <text:section text:name="table_id1-3-2-2-1-39" text:style-name="table">
              <text:p text:style-name="table_top"/>
              <table:table table:style-name="tgroup">
                <table:table-column table:style-name="id1-3-2-2-1-39-1-1"/>
                <table:table-column table:style-name="id1-3-2-2-1-39-1-2"/>
                <table:table-column table:style-name="id1-3-2-2-1-39-1-3"/>
                <table:table-row table:style-name="row">
                  <table:table-cell table:style-name="cell_frame_all" table:number-rows-spanned="1" table:number-columns-spanned="1">
                    <text:p text:style-name="table_al">
                      <text:span text:style-name="nadrukvet">Artikel 2.8 Seveso-inricht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39-1-4-2-1-4">
                      <text:list-item text:style-override="id1-3-2-2-1-39-1-4-2-1-4-1">
                        <text:number>a.</text:number>
                        <text:p text:style-name="table_al">bij een hogedrempelinrichting, als bedoeld in artikel 4.14 van het Besluit activiteiten leefomgeving</text:p>
                      </text:list-item>
                      <text:list-item text:style-override="id1-3-2-2-1-39-1-4-2-1-4-2">
                        <text:number>b.</text:number>
                        <text:p text:style-name="table_al">bij een lage drempel-inrichting, als bedoeld in artikel 4.14 van het Besluit activiteiten leefomgeving</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41" text:style-name="table">
              <text:p text:style-name="table_top"/>
              <table:table table:style-name="tgroup">
                <table:table-column table:style-name="id1-3-2-2-1-41-1-1"/>
                <table:table-column table:style-name="id1-3-2-2-1-41-1-2"/>
                <table:table-column table:style-name="id1-3-2-2-1-41-1-3"/>
                <table:table-row table:style-name="row">
                  <table:table-cell table:style-name="cell_frame_all" table:number-rows-spanned="1" table:number-columns-spanned="1">
                    <text:p text:style-name="table_al">
                      <text:span text:style-name="nadrukvet">Artikel 2.9 Grootschalige energieopwekk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2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41-1-4-2-1-4">
                      <text:list-item text:style-override="id1-3-2-2-1-41-1-4-2-1-4-1">
                        <text:number>a.</text:number>
                        <text:p text:style-name="table_al">bij een nominaal thermisch vermogen van minder dan 100MW</text:p>
                      </text:list-item>
                      <text:list-item text:style-override="id1-3-2-2-1-41-1-4-2-1-4-2">
                        <text:number>b.</text:number>
                        <text:p text:style-name="table_al">bij een nominaal thermisch vermogen van 100MW of mee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row table:style-name="row">
                  <table:table-cell table:style-name="cell_frame_all" table:number-rows-spanned="1" table:number-columns-spanned="1">
                    <text:p text:style-name="table_al">
                      <text:span text:style-name="nadrukvet">Artikel 2.10 Raffinaderij</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vergunning betrekking heeft op een milieubelastende activiteit, als bedoeld in artikel 5.1, tweede lid, aanhef en onder b, van de Omgevingswet, bestaande uit activiteiten in de categorie complexe bedrijven als bedoeld in de paragraaf 3.3.3 van hoofdstuk 3 van het Besluit activiteiten leefomgeving, bedraagt het tarief, onverminderd het bepaalde in de andere artikelen van dit hoofdstuk als het ook gaat om de in die artikelen bedoelde activiteiten:</text:p>
                    <text:p text:style-name="table_al">
                      <text:span text:style-name="nadrukcur">Variant (tariefdifferentiatie als bedoeld in artikel 2.3) </text:span>
                    </text:p>
                    <text:list text:style-name="id1-3-2-2-1-41-1-4-4-1-3">
                      <text:list-item text:style-override="id1-3-2-2-1-41-1-4-4-1-3-1">
                        <text:number>a.</text:number>
                        <text:p text:style-name="table_al">bij een verwerkingscapaciteit van minder dan 2 miljoen tot per jaar</text:p>
                      </text:list-item>
                      <text:list-item text:style-override="id1-3-2-2-1-41-1-4-4-1-3-2">
                        <text:number>b.</text:number>
                        <text:p text:style-name="table_al">bij een verwerkingscapaciteit van 2 miljoen tot per jaar of mee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43" text:style-name="table">
              <text:p text:style-name="table_top"/>
              <table:table table:style-name="tgroup">
                <table:table-column table:style-name="id1-3-2-2-1-43-1-1"/>
                <table:table-column table:style-name="id1-3-2-2-1-43-1-2"/>
                <table:table-column table:style-name="id1-3-2-2-1-43-1-3"/>
                <table:table-row table:style-name="row">
                  <table:table-cell table:style-name="cell_frame_all" table:number-rows-spanned="1" table:number-columns-spanned="1">
                    <text:p text:style-name="table_al">
                      <text:span text:style-name="nadrukvet">Artikel 2.11 Maken van cokes</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4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43-1-4-2-1-4">
                      <text:list-item text:style-override="id1-3-2-2-1-43-1-4-2-1-4-1">
                        <text:number>a.</text:number>
                        <text:p text:style-name="table_al">bij een verwerkingscapaciteit van minder dan 100.000 ton per jaar</text:p>
                      </text:list-item>
                      <text:list-item text:style-override="id1-3-2-2-1-43-1-4-2-1-4-2">
                        <text:number>b.</text:number>
                        <text:p text:style-name="table_al">bij een verwerkingscapaciteit van 100.000 ton per jaar of mee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45" text:style-name="table">
              <text:p text:style-name="table_top"/>
              <table:table table:style-name="tgroup">
                <table:table-column table:style-name="id1-3-2-2-1-45-1-1"/>
                <table:table-column table:style-name="id1-3-2-2-1-45-1-2"/>
                <table:table-column table:style-name="id1-3-2-2-1-45-1-3"/>
                <table:table-row table:style-name="row">
                  <table:table-cell table:style-name="cell_frame_all" table:number-rows-spanned="1" table:number-columns-spanned="1">
                    <text:p text:style-name="table_al">
                      <text:span text:style-name="nadrukvet">Artikel 2.12 Vergassen of vloeibaar maken van steenkool of andere brandstoff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5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1 (tariefdifferentiatie als bedoeld in artikel 2.3) </text:span>
                    </text:p>
                    <text:list text:style-name="id1-3-2-2-1-45-1-4-2-1-4">
                      <text:list-item text:style-override="id1-3-2-2-1-45-1-4-2-1-4-1">
                        <text:number>a.</text:number>
                        <text:p text:style-name="table_al">bij een verwerkingscapaciteit van minder dan 100.000 ton per jaar</text:p>
                      </text:list-item>
                      <text:list-item text:style-override="id1-3-2-2-1-45-1-4-2-1-4-2">
                        <text:number>b.</text:number>
                        <text:p text:style-name="table_al">bij een verwerkingscapaciteit van 100.000 ton per jaar of meer</text:p>
                      </text:list-item>
                    </text:list>
                    <text:p text:style-name="table_al">
                      <text:span text:style-name="nadrukcur">Variant 2 (tariefdifferentiatie als bedoeld in artikel 2.3) </text:span>
                    </text:p>
                    <text:list text:style-name="id1-3-2-2-1-45-1-4-2-1-6">
                      <text:list-item text:style-override="id1-3-2-2-1-45-1-4-2-1-6-1">
                        <text:number>a.</text:number>
                        <text:p text:style-name="table_al">het exploiteren van een ippc-installatie voor het vergassen of vloeibaar maken van steenkool of andere brandstoffen, bedoeld in categorie 1.4 van bijlage I bij de richtlijn industriële emissies;</text:p>
                      </text:list-item>
                      <text:list-item text:style-override="id1-3-2-2-1-45-1-4-2-1-6-2">
                        <text:number>b.</text:number>
                        <text:p text:style-name="table_al">het exploiteren van een andere milieubelastende installatie voor het vergassen of vloeibaar maken van steenkool of andere brandstoffen;</text:p>
                      </text:list-item>
                      <text:list-item text:style-override="id1-3-2-2-1-45-1-4-2-1-6-3">
                        <text:number>c.</text:number>
                        <text:p text:style-name="table_al">het exploiteren van een andere milieubelastende installatie voor het briketteren of walsen van steenkool of bruinkool;</text:p>
                      </text:list-item>
                      <text:list-item text:style-override="id1-3-2-2-1-45-1-4-2-1-6-4">
                        <text:number>d.</text:number>
                        <text:p text:style-name="table_al">het exploiteren van een andere milieubelastende installatie voor het maken van steenkoolproducten of vaste rookvrije brandstof.</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47" text:style-name="table">
              <text:p text:style-name="table_top"/>
              <table:table table:style-name="tgroup">
                <table:table-column table:style-name="id1-3-2-2-1-47-1-1"/>
                <table:table-column table:style-name="id1-3-2-2-1-47-1-2"/>
                <table:table-column table:style-name="id1-3-2-2-1-47-1-3"/>
                <table:table-row table:style-name="row">
                  <table:table-cell table:style-name="cell_frame_all" table:number-rows-spanned="1" table:number-columns-spanned="1">
                    <text:p text:style-name="table_al">
                      <text:span text:style-name="nadrukvet">Artikel 2.13 Basismateri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6 van hoofdstuk 3 van het Besluit activiteiten leefomgeving, bedraagt het tarief, onverminderd het bepaalde in de andere artikelen van dit hoofdstuk als het ook gaat om de in die artikelen bedoelde activiteiten:</text:p>
                    <text:p text:style-name="table_al">
                      <text:span text:style-name="nadrukcur">Variant 1 (tariefdifferentiatie als bedoeld in artikel 2.3) </text:span>
                    </text:p>
                    <text:list text:style-name="id1-3-2-2-1-47-1-4-2-1-3">
                      <text:list-item text:style-override="id1-3-2-2-1-47-1-4-2-1-3-1">
                        <text:number>a.</text:number>
                        <text:p text:style-name="table_al">bij een productiecapaciteit van minder dan 100.000 ton per jaar</text:p>
                      </text:list-item>
                      <text:list-item text:style-override="id1-3-2-2-1-47-1-4-2-1-3-2">
                        <text:number>b.</text:number>
                        <text:p text:style-name="table_al">bij een productiecapaciteit van 100.000 ton per jaar of meer</text:p>
                      </text:list-item>
                    </text:list>
                    <text:p text:style-name="table_al">
                      <text:span text:style-name="nadrukcur">Variant 2 (tariefdifferentiatie als bedoeld in artikel 2.3) </text:span>
                    </text:p>
                    <text:list text:style-name="id1-3-2-2-1-47-1-4-2-1-5">
                      <text:list-item text:style-override="id1-3-2-2-1-47-1-4-2-1-5-1">
                        <text:number>a.</text:number>
                        <text:p text:style-name="table_al">het exploiteren van een ippc-installatie voor het roosten of sinteren van ertsen, bedoeld in categorie 2.1 van bijlage I bij de richtlijn industriële emissies;</text:p>
                      </text:list-item>
                      <text:list-item text:style-override="id1-3-2-2-1-47-1-4-2-1-5-2">
                        <text:number>b.</text:number>
                        <text:p text:style-name="table_al">het exploiteren van een ippc-installatie voor het maken van ijzer of staal, bedoeld in categorie 2.2 van bijlage I bij de richtlijn industriële emissies;</text:p>
                      </text:list-item>
                      <text:list-item text:style-override="id1-3-2-2-1-47-1-4-2-1-5-3">
                        <text:number>c.</text:number>
                        <text:p text:style-name="table_al">het exploiteren van een andere milieubelastende installatie voor het maken van ijzer of staal;</text:p>
                      </text:list-item>
                      <text:list-item text:style-override="id1-3-2-2-1-47-1-4-2-1-5-4">
                        <text:number>d.</text:number>
                        <text:p text:style-name="table_al">het exploiteren van een ippc-installatie voor het verwerken van ferrometalen door warmwalsen, smeden met hamers of het aanbrengen van deklagen van gesmolten metaal, bedoeld in categorie 2.3 van bijlage I bij de richtlijn industriële emissies;</text:p>
                      </text:list-item>
                      <text:list-item text:style-override="id1-3-2-2-1-47-1-4-2-1-5-5">
                        <text:number>e.</text:number>
                        <text:p text:style-name="table_al">het exploiteren van een ippc-installatie voor het smelten of gieten van ferrometalen, bedoeld in categorie 2.4 van bijlage I bij de richtlijn industriële emissies;</text:p>
                      </text:list-item>
                      <text:list-item text:style-override="id1-3-2-2-1-47-1-4-2-1-5-6">
                        <text:number>f.</text:number>
                        <text:p text:style-name="table_al">het exploiteren van een andere milieubelastende installatie voor het smelten of gieten van ferrometalen; en</text:p>
                      </text:list-item>
                      <text:list-item text:style-override="id1-3-2-2-1-47-1-4-2-1-5-7">
                        <text:number>g.</text:number>
                        <text:p text:style-name="table_al">het exploiteren van een ippc-installatie voor het winnen van ruwe non-ferrometalen uit erts, concentraat of secundaire grondstoffen, het smelten, met inbegrip van het legeren, en het gieten van non-ferrometalen, bedoeld in categorie 2.5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49" text:style-name="table">
              <text:p text:style-name="table_top"/>
              <table:table table:style-name="tgroup">
                <table:table-column table:style-name="id1-3-2-2-1-49-1-1"/>
                <table:table-column table:style-name="id1-3-2-2-1-49-1-2"/>
                <table:table-column table:style-name="id1-3-2-2-1-49-1-3"/>
                <table:table-row table:style-name="row">
                  <table:table-cell table:style-name="cell_frame_all" table:number-rows-spanned="1" table:number-columns-spanned="1">
                    <text:p text:style-name="table_al">
                      <text:span text:style-name="nadrukvet">Artikel 2.14 Complexe minerale industri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7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1 (tariefdifferentiatie als bedoeld in artikel 2.3) </text:span>
                    </text:p>
                    <text:list text:style-name="id1-3-2-2-1-49-1-4-2-1-4">
                      <text:list-item text:style-override="id1-3-2-2-1-49-1-4-2-1-4-1">
                        <text:number>a.</text:number>
                        <text:p text:style-name="table_al">bij een productiecapaciteit van minder dan 1.000.000 ton per jaar</text:p>
                      </text:list-item>
                      <text:list-item text:style-override="id1-3-2-2-1-49-1-4-2-1-4-2">
                        <text:number>b.</text:number>
                        <text:p text:style-name="table_al">bij een productiecapaciteit van 1.000.000 ton per jaar of meer</text:p>
                      </text:list-item>
                    </text:list>
                    <text:p text:style-name="table_al">
                      <text:span text:style-name="nadrukcur">Variant 2 (tariefdifferentiatie als bedoeld in artikel 2.3) </text:span>
                    </text:p>
                    <text:list text:style-name="id1-3-2-2-1-49-1-4-2-1-6">
                      <text:list-item text:style-override="id1-3-2-2-1-49-1-4-2-1-6-1">
                        <text:number>a.</text:number>
                        <text:p text:style-name="table_al">het exploiteren van een ippc-installatie voor het maken van cement, cementklinkers, ongebluste kalk en magnesiumoxide, bedoeld in categorie 3.1 van bijlage I bij de richtlijn industriële emissies;</text:p>
                      </text:list-item>
                      <text:list-item text:style-override="id1-3-2-2-1-49-1-4-2-1-6-2">
                        <text:number>b.</text:number>
                        <text:p text:style-name="table_al">het exploiteren van een andere milieubelastende installatie voor het maken van cement, cementklinkers, ongebluste kalk en magnesiumoxide;</text:p>
                      </text:list-item>
                      <text:list-item text:style-override="id1-3-2-2-1-49-1-4-2-1-6-3">
                        <text:number>c.</text:number>
                        <text:p text:style-name="table_al">het exploiteren van een ippc-installatie voor het winnen van asbest of het maken van asbestproducten, bedoeld in categorie 3.2 van bijlage I bij de richtlijn industriële emissies;</text:p>
                      </text:list-item>
                      <text:list-item text:style-override="id1-3-2-2-1-49-1-4-2-1-6-4">
                        <text:number>d.</text:number>
                        <text:p text:style-name="table_al">het exploiteren van een ippc-installatie voor het maken van glas, met inbegrip van het maken van glasvezels, bedoeld in categorie 3.3 van bijlage I bij de richtlijn industriële emissies;</text:p>
                      </text:list-item>
                      <text:list-item text:style-override="id1-3-2-2-1-49-1-4-2-1-6-5">
                        <text:number>e.</text:number>
                        <text:p text:style-name="table_al">het exploiteren van een andere milieubelastende installatie voor het maken van glas, met inbegrip van het maken van glasvezels;</text:p>
                      </text:list-item>
                      <text:list-item text:style-override="id1-3-2-2-1-49-1-4-2-1-6-6">
                        <text:number>f.</text:number>
                        <text:p text:style-name="table_al">het exploiteren van een ippc-installatie voor het smelten van minerale stoffen, en het maken van mineraalvezels, glazuren of emailles, bedoeld in categorie 3.4 van bijlage I bij de richtlijn industriële emissies;</text:p>
                      </text:list-item>
                      <text:list-item text:style-override="id1-3-2-2-1-49-1-4-2-1-6-7">
                        <text:number>g.</text:number>
                        <text:p text:style-name="table_al">het exploiteren van een andere milieubelastende installatie voor het smelten van minerale stoffen, en het maken van mineraalvezels, glazuren of emailles; en</text:p>
                      </text:list-item>
                      <text:list-item text:style-override="id1-3-2-2-1-49-1-4-2-1-6-8">
                        <text:number>h.</text:number>
                        <text:p text:style-name="table_al">het exploiteren van een ippc-installatie voor het maken van koolstof of elektrografiet door verbranding of grafitisering, bedoeld in categorie 6.8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51" text:style-name="table">
              <text:p text:style-name="table_top"/>
              <table:table table:style-name="tgroup">
                <table:table-column table:style-name="id1-3-2-2-1-51-1-1"/>
                <table:table-column table:style-name="id1-3-2-2-1-51-1-2"/>
                <table:table-column table:style-name="id1-3-2-2-1-51-1-3"/>
                <table:table-row table:style-name="row">
                  <table:table-cell table:style-name="cell_frame_all" table:number-rows-spanned="1" table:number-columns-spanned="1">
                    <text:p text:style-name="table_al">
                      <text:span text:style-name="nadrukvet">Artikel 2.15 Basischemi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8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1 (tariefdifferentiatie als bedoeld in artikel 2.3) </text:span>
                    </text:p>
                    <text:list text:style-name="id1-3-2-2-1-51-1-4-2-1-4">
                      <text:list-item text:style-override="id1-3-2-2-1-51-1-4-2-1-4-1">
                        <text:number>a.</text:number>
                        <text:p text:style-name="table_al">bij een productiecapaciteit van minder dan 100.000 ton per jaar</text:p>
                      </text:list-item>
                      <text:list-item text:style-override="id1-3-2-2-1-51-1-4-2-1-4-2">
                        <text:number>b.</text:number>
                        <text:p text:style-name="table_al">bij een productiecapaciteit van minder dan 300.000 ton per jaar</text:p>
                      </text:list-item>
                    </text:list>
                    <text:p text:style-name="table_al">
                      <text:span text:style-name="nadrukcur">Variant 2 (tariefdifferentiatie als bedoeld in artikel 2.3) </text:span>
                    </text:p>
                    <text:list text:style-name="id1-3-2-2-1-51-1-4-2-1-6">
                      <text:list-item text:style-override="id1-3-2-2-1-51-1-4-2-1-6-1">
                        <text:number>a.</text:number>
                        <text:p text:style-name="table_al">het exploiteren van een ippc-installatie voor het maken van organisch-chemische producten, bedoeld in categorie 4.1 van bijlage I bij de richtlijn industriële emissies;</text:p>
                      </text:list-item>
                      <text:list-item text:style-override="id1-3-2-2-1-51-1-4-2-1-6-2">
                        <text:number>b.</text:number>
                        <text:p text:style-name="table_al">het exploiteren van een ippc-installatie voor het maken van anorganisch-chemische producten, bedoeld in categorie 4.2 van bijlage I bij de richtlijn industriële emissies;</text:p>
                      </text:list-item>
                      <text:list-item text:style-override="id1-3-2-2-1-51-1-4-2-1-6-3">
                        <text:number>c.</text:number>
                        <text:p text:style-name="table_al">het exploiteren van een ippc-installatie voor het maken van fosfaathoudende, stikstofhoudende of kaliumhoudende meststoffen, bedoeld in categorie 4.3 van bijlage I bij de richtlijn industriële emissies;</text:p>
                      </text:list-item>
                      <text:list-item text:style-override="id1-3-2-2-1-51-1-4-2-1-6-4">
                        <text:number>d.</text:number>
                        <text:p text:style-name="table_al">het exploiteren van een ippc-installatie voor het maken van producten voor gewasbescherming of van biociden, bedoeld in categorie 4.4 van bijlage I bij de richtlijn industriële emissies;</text:p>
                      </text:list-item>
                      <text:list-item text:style-override="id1-3-2-2-1-51-1-4-2-1-6-5">
                        <text:number>e.</text:number>
                        <text:p text:style-name="table_al">het exploiteren van een ippc-installatie voor het maken van farmaceutische producten, bedoeld in categorie 4.5 van bijlage I bij de richtlijn industriële emissies; en</text:p>
                      </text:list-item>
                      <text:list-item text:style-override="id1-3-2-2-1-51-1-4-2-1-6-6">
                        <text:number>f.</text:number>
                        <text:p text:style-name="table_al">het exploiteren van een ippc-installatie voor het maken van explosieven, bedoeld in categorie 4.6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53" text:style-name="table">
              <text:p text:style-name="table_top"/>
              <table:table table:style-name="tgroup">
                <table:table-column table:style-name="id1-3-2-2-1-53-1-1"/>
                <table:table-column table:style-name="id1-3-2-2-1-53-1-2"/>
                <table:table-column table:style-name="id1-3-2-2-1-53-1-3"/>
                <table:table-row table:style-name="row">
                  <table:table-cell table:style-name="cell_frame_all" table:number-rows-spanned="1" table:number-columns-spanned="1">
                    <text:p text:style-name="table_al">
                      <text:span text:style-name="nadrukvet">Artikel 2.16 Complexe papierindustrie, houtindustrie en textielindustri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9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1 (tariefdifferentiatie als bedoeld in artikel 2.3) </text:span>
                    </text:p>
                    <text:list text:style-name="id1-3-2-2-1-53-1-4-2-1-4">
                      <text:list-item text:style-override="id1-3-2-2-1-53-1-4-2-1-4-1">
                        <text:number>a.</text:number>
                        <text:p text:style-name="table_al">bij een productiecapaciteit van minder dan 300.000 ton per jaar</text:p>
                      </text:list-item>
                      <text:list-item text:style-override="id1-3-2-2-1-53-1-4-2-1-4-2">
                        <text:number>b.</text:number>
                        <text:p text:style-name="table_al">bij een productiecapaciteit van 300.000 ton per jaar of meer</text:p>
                      </text:list-item>
                    </text:list>
                    <text:p text:style-name="table_al">
                      <text:span text:style-name="nadrukcur">Variant 2 (tariefdifferentiatie als bedoeld in artikel 2.3) </text:span>
                    </text:p>
                    <text:list text:style-name="id1-3-2-2-1-53-1-4-2-1-6">
                      <text:list-item text:style-override="id1-3-2-2-1-53-1-4-2-1-6-1">
                        <text:number>a.</text:number>
                        <text:p text:style-name="table_al">het exploiteren van een ippc-installatie voor het maken van papierstof, papierpulp, papier, karton, of oriented strand board, spaanplaat of vezelplaat van hout, bedoeld in categorie 6.1 van bijlage I bij de richtlijn industriële emissies;</text:p>
                      </text:list-item>
                      <text:list-item text:style-override="id1-3-2-2-1-53-1-4-2-1-6-2">
                        <text:number>b.</text:number>
                        <text:p text:style-name="table_al">het exploiteren van een ippc-installatie voor het voorbehandelen of het verven van textielvezels of textiel, bedoeld in categorie 6.2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55" text:style-name="table">
              <text:p text:style-name="table_top"/>
              <table:table table:style-name="tgroup">
                <table:table-column table:style-name="id1-3-2-2-1-55-1-1"/>
                <table:table-column table:style-name="id1-3-2-2-1-55-1-2"/>
                <table:table-column table:style-name="id1-3-2-2-1-55-1-3"/>
                <table:table-row table:style-name="row">
                  <table:table-cell table:style-name="cell_frame_all" table:number-rows-spanned="1" table:number-columns-spanned="1">
                    <text:p text:style-name="table_al">
                      <text:span text:style-name="nadrukvet">Artikel 2.17 Afvalbeheer ippc-installaties</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0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1 (tariefdifferentiatie als bedoeld in artikel 2.3) </text:span>
                    </text:p>
                    <text:list text:style-name="id1-3-2-2-1-55-1-4-2-1-4">
                      <text:list-item text:style-override="id1-3-2-2-1-55-1-4-2-1-4-1">
                        <text:number>a.</text:number>
                        <text:p text:style-name="table_al">bij een verwerkingscapaciteit van minder dan 100.000 ton per jaar</text:p>
                      </text:list-item>
                      <text:list-item text:style-override="id1-3-2-2-1-55-1-4-2-1-4-2">
                        <text:number>b.</text:number>
                        <text:p text:style-name="table_al">bij een verwerkingscapaciteit van 100.000 ton per jaar of meer</text:p>
                      </text:list-item>
                    </text:list>
                    <text:p text:style-name="table_al">
                      <text:span text:style-name="nadrukcur">Variant 2 (tariefdifferentiatie als bedoeld in artikel 2.3) </text:span>het </text:p>
                    <text:list text:style-name="id1-3-2-2-1-55-1-4-2-1-6">
                      <text:list-item text:style-override="id1-3-2-2-1-55-1-4-2-1-6-1">
                        <text:number>a.</text:number>
                        <text:p text:style-name="table_al">exploiteren van een ippc-installatie voor het verwijderen of nuttig toepassen van gevaarlijke afvalstoffen, bedoeld in categorie 5.1 van bijlage I bij de richtlijn industriële emissies;</text:p>
                      </text:list-item>
                      <text:list-item text:style-override="id1-3-2-2-1-55-1-4-2-1-6-2">
                        <text:number>b.</text:number>
                        <text:p text:style-name="table_al">het exploiteren van een ippc-installatie voor het verwijderen of nuttig toepassen van ongevaarlijke afvalstoffen, bedoeld in categorie 5.3 van bijlage I bij de richtlijn industriële emissies;</text:p>
                      </text:list-item>
                      <text:list-item text:style-override="id1-3-2-2-1-55-1-4-2-1-6-3">
                        <text:number>c.</text:number>
                        <text:p text:style-name="table_al">het exploiteren van een ippc-installatie voor het tijdelijk opslaan van gevaarlijke afvalstoffen, bedoeld in categorie 5.5 van bijlage I bij de richtlijn industriële emissies; en</text:p>
                      </text:list-item>
                      <text:list-item text:style-override="id1-3-2-2-1-55-1-4-2-1-6-4">
                        <text:number>d.</text:number>
                        <text:p text:style-name="table_al">het exploiteren van een ippc-installatie voor het ondergronds opslaan van gevaarlijke afvalstoffen, bedoeld in categorie 5.6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57" text:style-name="table">
              <text:p text:style-name="table_top"/>
              <table:table table:style-name="tgroup">
                <table:table-column table:style-name="id1-3-2-2-1-57-1-1"/>
                <table:table-column table:style-name="id1-3-2-2-1-57-1-2"/>
                <table:table-column table:style-name="id1-3-2-2-1-57-1-3"/>
                <table:table-row table:style-name="row">
                  <table:table-cell table:style-name="cell_frame_all" table:number-rows-spanned="1" table:number-columns-spanned="1">
                    <text:p text:style-name="table_al">
                      <text:span text:style-name="nadrukvet">Artikel 2.18 Kadavers of dierlijk afv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1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57-1-4-2-1-4">
                      <text:list-item text:style-override="id1-3-2-2-1-57-1-4-2-1-4-1">
                        <text:number>a.</text:number>
                        <text:p text:style-name="table_al">bij een verwerkingscapaciteit van minder dan 100.000 ton per jaar;</text:p>
                      </text:list-item>
                      <text:list-item text:style-override="id1-3-2-2-1-57-1-4-2-1-4-2">
                        <text:number>b.</text:number>
                        <text:p text:style-name="table_al">bij een verwerkingscapaciteit van 100.000 ton per jaar of mee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59" text:style-name="table">
              <text:p text:style-name="table_top"/>
              <table:table table:style-name="tgroup">
                <table:table-column table:style-name="id1-3-2-2-1-59-1-1"/>
                <table:table-column table:style-name="id1-3-2-2-1-59-1-2"/>
                <table:table-column table:style-name="id1-3-2-2-1-59-1-3"/>
                <table:table-row table:style-name="row">
                  <table:table-cell table:style-name="cell_frame_all" table:number-rows-spanned="1" table:number-columns-spanned="1">
                    <text:p text:style-name="table_al">
                      <text:span text:style-name="nadrukvet">Artikel 2.19 Stortplaats of winningafvalvoorzien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2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59-1-4-2-1-4">
                      <text:list-item text:style-override="id1-3-2-2-1-59-1-4-2-1-4-1">
                        <text:number>a.</text:number>
                        <text:p text:style-name="table_al">het exploiteren van een ippc-installatie voor het storten van afvalstoffen, bedoeld in categorie 5.4 van bijlage I bij de richtlijn industriële emissies, bij een capaciteit van de stortplaats van minder dan 10.000.000 m<text:span text:style-name="sup">3</text:span> baggerspecie of 250.000 m<text:span text:style-name="sup">3</text:span> andere ongevaarlijke afvalstoffen</text:p>
                      </text:list-item>
                      <text:list-item text:style-override="id1-3-2-2-1-59-1-4-2-1-4-2">
                        <text:number>b.</text:number>
                        <text:p text:style-name="table_al">het exploiteren van een ippc-installatie voor het storten van afvalstoffen, bedoeld in categorie 5.4 van bijlage I bij de richtlijn industriële emissies bij een capaciteit van de stortplaats van 10.000.000 m<text:span text:style-name="sup">3</text:span> baggerspecie of 250.000 m<text:span text:style-name="sup">3</text:span> andere ongevaarlijke afvalstoffen of meer</text:p>
                      </text:list-item>
                      <text:list-item text:style-override="id1-3-2-2-1-59-1-4-2-1-4-3">
                        <text:number>c.</text:number>
                        <text:p text:style-name="table_al">het exploiteren van een andere milieubelastende installatie voor het storten van bedrijfsafvalstoffen of gevaarlijke afvalstoffen op een stortplaats; </text:p>
                      </text:list-item>
                      <text:list-item text:style-override="id1-3-2-2-1-59-1-4-2-1-4-4">
                        <text:number>d.</text:number>
                        <text:p text:style-name="table_al">het exploiteren van een andere milieubelastende installatie voor het storten of verzamelen van winningsafvalstoffen in een winningsafvalvoorziening.</text:p>
                      </text:list-item>
                      <text:list-item text:style-override="id1-3-2-2-1-59-1-4-2-1-4-5">
                        <text:number>e.</text:number>
                        <text:p text:style-name="table_al">het exploiteren van een ippc-installatie voor het storten van afvalstoffen, bedoeld in categorie 5.4 van bijlage I bij de richtlijn industriële emissie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61" text:style-name="table">
              <text:p text:style-name="table_top"/>
              <table:table table:style-name="tgroup">
                <table:table-column table:style-name="id1-3-2-2-1-61-1-1"/>
                <table:table-column table:style-name="id1-3-2-2-1-61-1-2"/>
                <table:table-column table:style-name="id1-3-2-2-1-61-1-3"/>
                <table:table-row table:style-name="row">
                  <table:table-cell table:style-name="cell_frame_all" table:number-rows-spanned="1" table:number-columns-spanned="1">
                    <text:p text:style-name="table_al">
                      <text:span text:style-name="nadrukvet">Artikel 2.20 Verbranden van afvalstoffen in een ippc-installati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3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61-1-4-2-1-4">
                      <text:list-item text:style-override="id1-3-2-2-1-61-1-4-2-1-4-1">
                        <text:number>a.</text:number>
                        <text:p text:style-name="table_al">bij een verbrandingscapaciteit van minder dan 100.000 ton per jaar</text:p>
                      </text:list-item>
                      <text:list-item text:style-override="id1-3-2-2-1-61-1-4-2-1-4-2">
                        <text:number>b.</text:number>
                        <text:p text:style-name="table_al">bij een verbrandingscapaciteit van 100.000 ton per jaar of meer</text:p>
                      </text:list-item>
                      <text:list-item text:style-override="id1-3-2-2-1-61-1-4-2-1-4-3">
                        <text:number>c.</text:number>
                        <text:p text:style-name="table_al">onverminderd paragraaf 4.4 van het Besluit activiteiten leefomgeving bedraagt het tarief bij (mee)verbranden van gevaarlijk afval</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63" text:style-name="table">
              <text:p text:style-name="table_top"/>
              <table:table table:style-name="tgroup">
                <table:table-column table:style-name="id1-3-2-2-1-63-1-1"/>
                <table:table-column table:style-name="id1-3-2-2-1-63-1-2"/>
                <table:table-column table:style-name="id1-3-2-2-1-63-1-3"/>
                <table:table-row table:style-name="row">
                  <table:table-cell table:style-name="cell_frame_all" table:number-rows-spanned="1" table:number-columns-spanned="1">
                    <text:p text:style-name="table_al">
                      <text:span text:style-name="nadrukvet">Artikel 2.21 Grootschalige mestverwerkin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milieubelastende activiteit, als bedoeld in artikel 5.1, tweede lid, aanhef en onder b, van de Omgevingswet, bestaande uit activiteiten in de categorie complexe bedrijven als bedoeld in de paragraaf 3.3.14 van hoofdstuk 3 van het Besluit activiteiten leefomgeving, bedraagt het tarief, onverminderd het bepaalde in de andere artikelen van dit hoofdstuk als het ook gaat om de in die artikelen bedoelde activiteiten:</text:p>
                    <text:p text:style-name="table_al"/>
                    <text:p text:style-name="table_al">
                      <text:span text:style-name="nadrukcur">Variant (tariefdifferentiatie als bedoeld in artikel 2.3) </text:span>
                    </text:p>
                    <text:list text:style-name="id1-3-2-2-1-63-1-4-2-1-4">
                      <text:list-item text:style-override="id1-3-2-2-1-63-1-4-2-1-4-1">
                        <text:number>a.</text:number>
                        <text:p text:style-name="table_al">bij een verwerkingscapaciteit van minder dan 100.000 ton per jaar</text:p>
                      </text:list-item>
                      <text:list-item text:style-override="id1-3-2-2-1-63-1-4-2-1-4-2">
                        <text:number>b.</text:number>
                        <text:p text:style-name="table_al">bij een verwerkingscapaciteit van 100.000 ton per jaar of meer</text:p>
                      </text:list-item>
                    </text:list>
                  </table:table-cell>
                  <table:table-cell table:style-name="cell_frame_all" table:number-rows-spanned="1" table:number-columns-spanned="1">
                    <text:p text:style-name="table_al"/>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p text:style-name="al">
            <text:span text:style-name="nadrukcur">Paragraaf 2.3 Ontgrondingsactiviteiten</text:span>
          </text:p>
            <text:p text:style-name="al"/>
            <text:section text:name="table_id1-3-2-2-1-67" text:style-name="table">
              <text:p text:style-name="table_top"/>
              <table:table table:style-name="tgroup">
                <table:table-column table:style-name="id1-3-2-2-1-67-1-1"/>
                <table:table-column table:style-name="id1-3-2-2-1-67-1-2"/>
                <table:table-column table:style-name="id1-3-2-2-1-67-1-3"/>
                <table:table-row table:style-name="row">
                  <table:table-cell table:style-name="cell_frame_all" table:number-rows-spanned="1" table:number-columns-spanned="1">
                    <text:p text:style-name="table_al">
                      <text:span text:style-name="nadrukvet">Artikel 2.22 Ontgrondingen op land en in regionale water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list text:style-name="id1-3-2-2-1-67-1-4-2-1-1">
                      <text:list-item text:style-override="id1-3-2-2-1-67-1-4-2-1-1-1">
                        <text:number>1.</text:number>
                        <text:p text:style-name="table_al">Het tarief bedraagt voor het in behandeling nemen van een aanvraag tot het verstrekken van een omgevingsvergunning voor ontgrondingsactiviteiten, als bedoeld in artikel 5.1, lid 1, onder c, van de Omgevingswet, ten behoeve van de doeleinden natuurontwikkeling en archeologie:</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67-1-4-3-1-1">
                      <text:list-item text:style-override="id1-3-2-2-1-67-1-4-3-1-1-1">
                        <text:number>2.</text:number>
                        <text:p text:style-name="table_al">Het tarief bedraagt voor het in behandeling nemen van een aanvraag tot het verstrekken van een omgevingsvergunning voor ontgrondingsactiviteiten, als bedoeld in artikel 5.1, lid 1, onder c, van de Omgevingswet:</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67-1-4-4-1-1">
                      <text:list-item text:style-override="id1-3-2-2-1-67-1-4-4-1-1-1">
                        <text:number>a.</text:number>
                        <text:p text:style-name="table_al">waarbij tot 100.000 m<text:span text:style-name="sup">3</text:span> in situ wordt ontgrav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356,00</text:p>
                  </table:table-cell>
                </table:table-row>
                <table:table-row table:style-name="row">
                  <table:table-cell table:style-name="cell_frame_all" table:number-rows-spanned="1" table:number-columns-spanned="1">
                    <text:list text:style-name="id1-3-2-2-1-67-1-4-5-1-1">
                      <text:list-item text:style-override="id1-3-2-2-1-67-1-4-5-1-1-1">
                        <text:number>b.</text:number>
                        <text:p text:style-name="table_al">waarbij vanaf 100.000 m<text:span text:style-name="sup">3</text:span> in situ wordt ontgrav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8.454,00</text:p>
                  </table:table-cell>
                </table:table-row>
                <table:table-row table:style-name="row">
                  <table:table-cell table:style-name="cell_frame_all" table:number-rows-spanned="1" table:number-columns-spanned="1">
                    <text:list text:style-name="id1-3-2-2-1-67-1-4-6-1-1">
                      <text:list-item text:style-override="id1-3-2-2-1-67-1-4-6-1-1-1">
                        <text:number>3.</text:number>
                        <text:p text:style-name="table_al">Het tarief bedraagt voor een administratieve wijziging van de omgevingsvergunning, zoals het wijzigen van de (eind)datum van uitvoering van een (ontgrondings-)activiteit: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25 % van het totale legesbedrag</text:p>
                  </table:table-cell>
                </table:table-row>
              </table:table>
              <text:p text:style-name="table_bottom"/>
            </text:section>
            <text:p text:style-name="al"/>
            <text:p text:style-name="al">
            <text:span text:style-name="nadrukcur">Paragraaf 2.4 Natuur activiteiten</text:span>
          </text:p>
            <text:p text:style-name="al"/>
            <text:section text:name="table_id1-3-2-2-1-71" text:style-name="table">
              <text:p text:style-name="table_top"/>
              <table:table table:style-name="tgroup">
                <table:table-column table:style-name="id1-3-2-2-1-71-1-1"/>
                <table:table-column table:style-name="id1-3-2-2-1-71-1-2"/>
                <table:table-column table:style-name="id1-3-2-2-1-71-1-3"/>
                <table:table-row table:style-name="row">
                  <table:table-cell table:style-name="cell_frame_all" table:number-rows-spanned="1" table:number-columns-spanned="1">
                    <text:p text:style-name="table_al">
                      <text:span text:style-name="nadrukvet">Artikel 2.23 Natura 2000-activiteit</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Natura 2000-activiteit als bedoeld in artikel 4.6, lid 1 en artikel 4.12, lid 2 van het Omgevingsbesluit bedraagt het tarief:</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
              <text:p text:style-name="table_bottom"/>
            </text:section>
            <text:p text:style-name="al"/>
            <text:section text:name="table_id1-3-2-2-1-73" text:style-name="table">
              <text:p text:style-name="table_top"/>
              <table:table table:style-name="tgroup">
                <table:table-column table:style-name="id1-3-2-2-1-73-1-1"/>
                <table:table-column table:style-name="id1-3-2-2-1-73-1-2"/>
                <table:table-column table:style-name="id1-3-2-2-1-73-1-3"/>
                <table:table-row table:style-name="row">
                  <table:table-cell table:style-name="cell_frame_all" table:number-rows-spanned="1" table:number-columns-spanned="1">
                    <text:p text:style-name="table_al">
                      <text:span text:style-name="nadrukvet">Artikel 2.24 Flora- en fauna-activiteit</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Als de aanvraag om een omgevingsvergunning betrekking heeft op een flora- en fauna-activiteit als bedoeld in artikel 4.6, lid 1, onder e en artikel 4.12, lid 2 en lid 3 van het Omgevingsbesluit bedraagt het tarief:</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
              <text:p text:style-name="table_bottom"/>
            </text:section>
            <text:p text:style-name="al"/>
            <text:section text:name="table_id1-3-2-2-1-75" text:style-name="table">
              <text:p text:style-name="table_top"/>
              <table:table table:style-name="tgroup">
                <table:table-column table:style-name="id1-3-2-2-1-75-1-1"/>
                <table:table-column table:style-name="id1-3-2-2-1-75-1-2"/>
                <table:table-column table:style-name="id1-3-2-2-1-75-1-3"/>
                <table:table-row table:style-name="row">
                  <table:table-cell table:style-name="cell_frame_all" table:number-rows-spanned="1" table:number-columns-spanned="1">
                    <text:p text:style-name="table_al">
                      <text:span text:style-name="nadrukvet">Artikel 2.25 Overi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list text:style-name="id1-3-2-2-1-75-1-4-2-1-1">
                      <text:list-item text:style-override="id1-3-2-2-1-75-1-4-2-1-1-1">
                        <text:number>1.</text:number>
                        <text:p text:style-name="table_al">Als de aanvraag om een omgevingsvergunning betrekking heeft op een beoordeling van een natuuractiviteiten of projecten bedraagt het tarief:</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75-1-4-3-1-1">
                      <text:list-item text:style-override="id1-3-2-2-1-75-1-4-3-1-1-1">
                        <text:number>2.</text:number>
                        <text:p text:style-name="table_al">Het tarief bedraagt voor het melden van kappen/vellen van houtopstand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list text:style-name="id1-3-2-2-1-75-1-4-4-1-1">
                      <text:list-item text:style-override="id1-3-2-2-1-75-1-4-4-1-1-1">
                        <text:number>3.</text:number>
                        <text:p text:style-name="table_al">Het tarief bedraagt voor het afgeven van een besluit over een herplantplicht en/of opleggen van een compensatieplicht:</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Nihil</text:p>
                  </table:table-cell>
                </table:table-row>
              </table:table>
              <text:p text:style-name="table_bottom"/>
            </text:section>
            <text:p text:style-name="al"/>
            <text:p text:style-name="al">
            <text:span text:style-name="nadrukcur">Paragraaf 2.5 Omgevingsverordeningactiviteiten</text:span>
          </text:p>
            <text:p text:style-name="al"/>
            <text:section text:name="table_id1-3-2-2-1-79" text:style-name="table">
              <text:p text:style-name="table_top"/>
              <table:table table:style-name="tgroup">
                <table:table-column table:style-name="id1-3-2-2-1-79-1-1"/>
                <table:table-column table:style-name="id1-3-2-2-1-79-1-2"/>
                <table:table-column table:style-name="id1-3-2-2-1-79-1-3"/>
                <table:table-row table:style-name="row">
                  <table:table-cell table:style-name="cell_frame_all" table:number-rows-spanned="1" table:number-columns-spanned="1">
                    <text:p text:style-name="table_al">
                      <text:span text:style-name="nadrukvet">Artikel 2.26 Activiteiten op gesloten stortplaats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activiteiten op gesloten stortplaatsen, als bedoeld in artikel 2.3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81" text:style-name="table">
              <text:p text:style-name="table_top"/>
              <table:table table:style-name="tgroup">
                <table:table-column table:style-name="id1-3-2-2-1-81-1-1"/>
                <table:table-column table:style-name="id1-3-2-2-1-81-1-2"/>
                <table:table-column table:style-name="id1-3-2-2-1-81-1-3"/>
                <table:table-row table:style-name="row">
                  <table:table-cell table:style-name="cell_frame_all" table:number-rows-spanned="1" table:number-columns-spanned="1">
                    <text:p text:style-name="table_al">
                      <text:span text:style-name="nadrukvet">Artikel 2.27 Plaatsen borden in het buitengebie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plaatsen van borden in het buitengebied, als bedoeld in artikel 8.3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83" text:style-name="table">
              <text:p text:style-name="table_top"/>
              <table:table table:style-name="tgroup">
                <table:table-column table:style-name="id1-3-2-2-1-83-1-1"/>
                <table:table-column table:style-name="id1-3-2-2-1-83-1-2"/>
                <table:table-column table:style-name="id1-3-2-2-1-83-1-3"/>
                <table:table-row table:style-name="row">
                  <table:table-cell table:style-name="cell_frame_all" table:number-rows-spanned="1" table:number-columns-spanned="1">
                    <text:p text:style-name="table_al">
                      <text:span text:style-name="nadrukvet">Artikel 2.28 Verstoring van ervaring natuurlijke geluiden in een stiltegebie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tot het verstoren van een ervaring van natuurlijke geluiden in een stiltegebied, als bedoeld in artikel 3.4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row table:style-name="row">
                  <table:table-cell table:style-name="cell_frame_all" table:number-rows-spanned="1" table:number-columns-spanned="1">
                    <text:p text:style-name="table_al">
                      <text:span text:style-name="nadrukvet">Artikel 2.29 Activiteiten in beschermingsgebied voor grondwate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activiteiten in het beschermingsgebied voor grondwater, als bedoeld in artikel 4.4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85" text:style-name="table">
              <text:p text:style-name="table_top"/>
              <table:table table:style-name="tgroup">
                <table:table-column table:style-name="id1-3-2-2-1-85-1-1"/>
                <table:table-column table:style-name="id1-3-2-2-1-85-1-2"/>
                <table:table-column table:style-name="id1-3-2-2-1-85-1-3"/>
                <table:table-row table:style-name="row">
                  <table:table-cell table:style-name="cell_frame_all" table:number-rows-spanned="1" table:number-columns-spanned="1">
                    <text:p text:style-name="table_al">
                      <text:span text:style-name="nadrukvet">Artikel 2.30 Activiteiten in waterwingebie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activiteiten in een waterwingebied, als bedoeld in artikel 4.6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87" text:style-name="table">
              <text:p text:style-name="table_top"/>
              <table:table table:style-name="tgroup">
                <table:table-column table:style-name="id1-3-2-2-1-87-1-1"/>
                <table:table-column table:style-name="id1-3-2-2-1-87-1-2"/>
                <table:table-column table:style-name="id1-3-2-2-1-87-1-3"/>
                <table:table-row table:style-name="row">
                  <table:table-cell table:style-name="cell_frame_all" table:number-rows-spanned="1" table:number-columns-spanned="1">
                    <text:p text:style-name="table_al">
                      <text:span text:style-name="nadrukvet">Artikel 2.31</text:span>
                      <text:span text:style-name="nadrukvet">Bodemverstoring in de boringsvrije zone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bodemverstoring in de boringsvrije zone, als bedoeld in artikel 4.8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89" text:style-name="table">
              <text:p text:style-name="table_top"/>
              <table:table table:style-name="tgroup">
                <table:table-column table:style-name="id1-3-2-2-1-89-1-1"/>
                <table:table-column table:style-name="id1-3-2-2-1-89-1-2"/>
                <table:table-column table:style-name="id1-3-2-2-1-89-1-3"/>
                <table:table-row table:style-name="row">
                  <table:table-cell table:style-name="cell_frame_all" table:number-rows-spanned="1" table:number-columns-spanned="1">
                    <text:p text:style-name="table_al">
                      <text:span text:style-name="nadrukvet">Artikel 2.32</text:span>
                      <text:span text:style-name="nadrukvet">Grondwatersaneringsactiviteit</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tot het verstrekken van een omgevingsvergunning voor een grondwatersaneringsactiviteit, als bedoeld in artikel 6.10, lid 1 van de Omgevingsverordening provincie Flevo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én tot vijf milieubelastende activiteiten </text:p>
                    <text:p text:style-name="table_al">€ 12.623,00; </text:p>
                    <text:p text:style-name="table_al">Vijf tot tien milieubelastende activiteiten </text:p>
                    <text:p text:style-name="table_al">€ 33.224,00; </text:p>
                    <text:p text:style-name="table_al">Tien tot vijftien milieubelastende activiteiten</text:p>
                    <text:p text:style-name="table_al">€ 67.817,00;</text:p>
                    <text:p text:style-name="table_al">Vijftien of meer milieubelastende activiteiten</text:p>
                    <text:p text:style-name="table_al">€ 70.562,00.</text:p>
                  </table:table-cell>
                </table:table-row>
              </table:table>
              <text:p text:style-name="table_bottom"/>
            </text:section>
            <text:p text:style-name="al"/>
            <text:section text:name="table_id1-3-2-2-1-91" text:style-name="table">
              <text:p text:style-name="table_top"/>
              <table:table table:style-name="tgroup">
                <table:table-column table:style-name="id1-3-2-2-1-91-1-1"/>
                <table:table-column table:style-name="id1-3-2-2-1-91-1-2"/>
                <table:table-column table:style-name="id1-3-2-2-1-91-1-3"/>
                <table:table-row table:style-name="row">
                  <table:table-cell table:style-name="cell_frame_all" table:number-rows-spanned="1" table:number-columns-spanned="1">
                    <text:p text:style-name="table_al">
                      <text:span text:style-name="nadrukvet">Artikel 2.33 Activiteiten provinciale wegen en vaarwe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het in behandeling nemen van een aanvraag om een omgevingsvergunning, als bedoeld in hoofdstukken 9 en 11 van de Omgevingsverordening provincie Flevolan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1-91-1-4-3-1-1">
                      <text:list-item text:style-override="id1-3-2-2-1-91-1-4-3-1-1-1">
                        <text:number>a.</text:number>
                        <text:p text:style-name="table_al">voor tijdelijke verkeersmaatregel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4-1-1">
                      <text:list-item text:style-override="id1-3-2-2-1-91-1-4-4-1-1-1">
                        <text:number>b.</text:number>
                        <text:p text:style-name="table_al">voor werken langs provinciale wegen en vaarweg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5-1-1">
                      <text:list-item text:style-override="id1-3-2-2-1-91-1-4-5-1-1-1">
                        <text:number>c.</text:number>
                        <text:p text:style-name="table_al">voor uitweg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6-1-1">
                      <text:list-item text:style-override="id1-3-2-2-1-91-1-4-6-1-1-1">
                        <text:number>d.</text:number>
                        <text:p text:style-name="table_al">voor kabels en leidingen langs provinciale wegen en vaarweg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58,00</text:p>
                  </table:table-cell>
                </table:table-row>
                <table:table-row table:style-name="row">
                  <table:table-cell table:style-name="cell_frame_all" table:number-rows-spanned="1" table:number-columns-spanned="1">
                    <text:list text:style-name="id1-3-2-2-1-91-1-4-7-1-1">
                      <text:list-item text:style-override="id1-3-2-2-1-91-1-4-7-1-1-1">
                        <text:number>e.</text:number>
                        <text:p text:style-name="table_al">voor voorwerpen en objecten langs provinciale wegen en vaarweg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8-1-1">
                      <text:list-item text:style-override="id1-3-2-2-1-91-1-4-8-1-1-1">
                        <text:number>f.</text:number>
                        <text:p text:style-name="table_al">voor bord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9-1-1">
                      <text:list-item text:style-override="id1-3-2-2-1-91-1-4-9-1-1-1">
                        <text:number>g.</text:number>
                        <text:p text:style-name="table_al">voor standplaatsen/verkooppunt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10-1-1">
                      <text:list-item text:style-override="id1-3-2-2-1-91-1-4-10-1-1-1">
                        <text:number>h.</text:number>
                        <text:p text:style-name="table_al">voor evenementen </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11-1-1">
                      <text:list-item text:style-override="id1-3-2-2-1-91-1-4-11-1-1-1">
                        <text:number>i.</text:number>
                        <text:p text:style-name="table_al">voor vaarwegactiviteit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list text:style-name="id1-3-2-2-1-91-1-4-12-1-1">
                      <text:list-item text:style-override="id1-3-2-2-1-91-1-4-12-1-1-1">
                        <text:number>j.</text:number>
                        <text:p text:style-name="table_al">voor ligplaatsen</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58,00</text:p>
                  </table:table-cell>
                </table:table-row>
              </table:table>
              <text:p text:style-name="table_bottom"/>
            </text:section>
            <text:p text:style-name="al"/>
            <text:p text:style-name="al">
            <text:span text:style-name="nadrukcur">Paragraaf 2.6 Schade door in het wild levende dieren</text:span>
          </text:p>
            <text:p text:style-name="al"/>
            <text:section text:name="table_id1-3-2-2-1-95" text:style-name="table">
              <text:p text:style-name="table_top"/>
              <table:table table:style-name="tgroup">
                <table:table-column table:style-name="id1-3-2-2-1-95-1-1"/>
                <table:table-column table:style-name="id1-3-2-2-1-95-1-2"/>
                <table:table-column table:style-name="id1-3-2-2-1-95-1-3"/>
                <table:table-row table:style-name="row">
                  <table:table-cell table:style-name="cell_frame_all" table:number-rows-spanned="1" table:number-columns-spanned="1">
                    <text:p text:style-name="table_al">
                      <text:span text:style-name="nadrukvet">Artikel 2.34 Tegemoetkoming schad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Het tarief bedraagt voor de behandeling van een aanvraag tot het nemen van een besluit over de verlening van een tegemoetkoming in schade als bedoeld in artikel 15.53, lid 1, van de Omgevingswet:</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00,00</text:p>
                  </table:table-cell>
                </table:table-row>
              </table:table>
              <text:p text:style-name="table_bottom"/>
            </text:section>
            <text:p text:style-name="al"/>
            <text:p text:style-name="al">
            <text:span text:style-name="nadrukcur">Paragraaf 2.7 Omgevingsvergunningplichtige activiteiten </text:span>
          </text:p>
            <text:p text:style-name="al"/>
            <text:section text:name="table_id1-3-2-2-1-99" text:style-name="table">
              <text:p text:style-name="table_top"/>
              <table:table table:style-name="tgroup">
                <table:table-column table:style-name="id1-3-2-2-1-99-1-1"/>
                <table:table-column table:style-name="id1-3-2-2-1-99-1-2"/>
                <table:table-column table:style-name="id1-3-2-2-1-99-1-3"/>
                <table:table-column table:style-name="id1-3-2-2-1-99-1-4"/>
                <table:table-row table:style-name="row">
                  <table:table-cell table:style-name="cell_frame_all" table:number-rows-spanned="1" table:number-columns-spanned="2">
                    <text:p text:style-name="table_al">
                      <text:span text:style-name="nadrukvet">Artikel 2.35 Omgevingsvergunningplichtige activiteit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voor het in behandeling nemen van een aanvraag om een omgevingsvergunning voor een project bedraagt de som van de verschuldigde leges voor de verschillende activiteiten of handelingen, waaruit het project geheel of gedeeltelijk bestaat en waarop de aanvraag betrekking heef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dien de aanvraag om een omgevingsvergunning betrekking heeft op:</text:p>
                    <text:list text:style-name="id1-3-2-2-1-99-1-5-3-2-2">
                      <text:list-item text:style-override="id1-3-2-2-1-99-1-5-3-2-2-1">
                        <text:number>-</text:number>
                        <text:p text:style-name="table_al">een omgevingsactiviteit, als bedoeld in artikel 5.1, eerste lid, aanhef en onder a, van de Omgevingswet;</text:p>
                      </text:list-item>
                      <text:list-item text:style-override="id1-3-2-2-1-99-1-5-3-2-2-2">
                        <text:number>-</text:number>
                        <text:p text:style-name="table_al">een omgevingsactiviteit, als bedoeld in artikel 5.1, tweede lid, aanhef en onder b van de Omgevingswet;</text:p>
                      </text:list-item>
                      <text:list-item text:style-override="id1-3-2-2-1-99-1-5-3-2-2-3">
                        <text:number>-</text:number>
                        <text:p text:style-name="table_al">een omgevingsactiviteit, als bedoeld in artikel 5.1 lid 2 en artikel 5.2 lid 1 sub a van de Omgevingswet;</text:p>
                      </text:list-item>
                      <text:list-item text:style-override="id1-3-2-2-1-99-1-5-3-2-2-4">
                        <text:number>-</text:number>
                        <text:p text:style-name="table_al">een activiteit, als bedoeld onder artikel 5.1 lid 2 sub b van de Omgevingswet;</text:p>
                      </text:list-item>
                      <text:list-item text:style-override="id1-3-2-2-1-99-1-5-3-2-2-5">
                        <text:number>-</text:number>
                        <text:p text:style-name="table_al">een activiteit waarvoor als gevolg van een bepaling in een verordening van de betreffende gemeente een omgevingsvergunning is vereist, als bedoeld in artikel 5.2 van de Omgevingswet;</text:p>
                      </text:list-item>
                    </text:list>
                    <text:p text:style-name="table_al">worden de leges, die op grond van de onderhavige verordening voor andere activiteiten verschuldigd zijn, verhoogd met het bedrag dat voor de bovengenoemde activiteiten door de betreffende gemeente aan leges zouden worden geheven, wanneer voor die activiteiten door die gemeente een (omgevings-)vergunning zou worden verleend. Deze verhoging wordt voorafgaand aan het in behandeling nemen van de aanvraag door of vanwege Gedeputeerde Staten aan de aanvrager meegedeeld, blijkende uit een begroting die ter zake door of vanwege de betreffende gemeente is opgestel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p.m.: voor berekening van de hoogte zie omschrijving eerste li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Voor de toepassing van deze tabel wordt een aanvraag in behandeling genomen op de vijfde werkdag na de dag waarop de begroting van de externe advieskosten (bijv. van de gemeente) aan de aanvrager ter kennis is gebracht. Bedragen de werkelijke kosten minder dan het aan de hand van de begroting geraamde bedrag, dan wordt voor het verschil restitutie verleen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p text:style-name="al">
            <text:span text:style-name="nadrukvet">HOOFDSTUK 3. Milieueffectrapportage</text:span>
          </text:p>
            <text:p text:style-name="al"/>
            <text:section text:name="table_id1-3-2-2-1-103" text:style-name="table">
              <text:p text:style-name="table_top"/>
              <table:table table:style-name="tgroup">
                <table:table-column table:style-name="id1-3-2-2-1-103-1-1"/>
                <table:table-column table:style-name="id1-3-2-2-1-103-1-2"/>
                <table:table-column table:style-name="id1-3-2-2-1-103-1-3"/>
                <table:table-column table:style-name="id1-3-2-2-1-103-1-4"/>
                <table:table-row table:style-name="row">
                  <table:table-cell table:style-name="cell_frame_all" table:number-rows-spanned="1" table:number-columns-spanned="2">
                    <text:p text:style-name="table_al">
                      <text:span text:style-name="nadrukvet">Artikel 3.1 Milieueffectrapportag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Indien voor de te behandelen aanvraag als bedoeld in de bepalingen 11.11 lid 2 van het Omgevingsbesluit een MER-beoordelingsplicht noodzakelijk is, volgt uit bijlage V van het Omgevingsbesluit (artikelen 11.6, 11.7 en 11.8 van het Omgevingsbesluit), wordt het op grond van de genoemde bepalingen geldende tarief verhoogd me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3-1-5-3-2-1">
                      <text:list-item text:style-override="id1-3-2-2-1-103-1-5-3-2-1-1">
                        <text:number>a.</text:number>
                        <text:p text:style-name="table_al">mer-beoordeling</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196,0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dien voor de te behandelen aanvraag als bedoeld in artikel 11.6 van het Omgevingsbesluit (kolom 1), wordt het op grond van de genoemde bepalingen geldende tarief verhoogd me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3-1-5-5-2-1">
                      <text:list-item text:style-override="id1-3-2-2-1-103-1-5-5-2-1-1">
                        <text:number>a.</text:number>
                        <text:p text:style-name="table_al">Beperkte MER-procedure</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744,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3-1-5-6-2-1">
                      <text:list-item text:style-override="id1-3-2-2-1-103-1-5-6-2-1-1">
                        <text:number>b.</text:number>
                        <text:p text:style-name="table_al">Uitgebreide MER-procedure</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589,00</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bepaalde in het eerste en tweede lid is niet van toepassing op het in behandeling nemen van een aanvraag tot het verstrekken van een vergunning, het wijzigen, aanvullen of intrekken van voorschriften van een vergunning als bedoeld in de bepalingen:</text:p>
                    <text:list text:style-name="id1-3-2-2-1-103-1-5-7-2-2">
                      <text:list-item text:style-override="id1-3-2-2-1-103-1-5-7-2-2-1">
                        <text:number>-</text:number>
                        <text:p text:style-name="table_al">2.7, onder a;</text:p>
                      </text:list-item>
                      <text:list-item text:style-override="id1-3-2-2-1-103-1-5-7-2-2-2">
                        <text:number>-</text:number>
                        <text:p text:style-name="table_al">2.7, onder b;</text:p>
                      </text:list-item>
                      <text:list-item text:style-override="id1-3-2-2-1-103-1-5-7-2-2-3">
                        <text:number>-</text:number>
                        <text:p text:style-name="table_al">2.22, lid 1, en </text:p>
                      </text:list-item>
                      <text:list-item text:style-override="id1-3-2-2-1-103-1-5-7-2-2-4">
                        <text:number>-</text:number>
                        <text:p text:style-name="table_al">2.22, lid 2.</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p text:style-name="al">
            <text:span text:style-name="nadrukvet">HOOFDSTUK 4 <text:span text:style-name="nadrukvet">DIENSTVERLENING EN BESLUITEN INZAKE VERKEER EN VERVOER</text:span></text:span>
          </text:p>
            <text:p text:style-name="al"/>
            <text:p text:style-name="al">
            <text:span text:style-name="nadrukcur">Paragraaf 4.1</text:span>
            <text:span text:style-name="nadrukcur">Wegenverkeerswet 1994, Reglement verkeersregels en verkeerstekens, regeling voertuigen en Binnenvaartpolitiereglement</text:span>
          </text:p>
            <text:p text:style-name="al"/>
            <text:section text:name="table_id1-3-2-2-1-109" text:style-name="table">
              <text:p text:style-name="table_top"/>
              <table:table table:style-name="tgroup">
                <table:table-column table:style-name="id1-3-2-2-1-109-1-1"/>
                <table:table-column table:style-name="id1-3-2-2-1-109-1-2"/>
                <table:table-column table:style-name="id1-3-2-2-1-109-1-3"/>
                <table:table-column table:style-name="id1-3-2-2-1-109-1-4"/>
                <table:table-row table:style-name="row">
                  <table:table-cell table:style-name="cell_frame_all" table:number-rows-spanned="1" table:number-columns-spanned="2">
                    <text:p text:style-name="table_al">
                      <text:span text:style-name="nadrukvet">Artikel 4.1 Besluiten verkeer en vervoe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afgeven van een besluit als bedoeld 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9-1-5-3-2-1">
                      <text:list-item text:style-override="id1-3-2-2-1-109-1-5-3-2-1-1">
                        <text:number>a)</text:number>
                        <text:p text:style-name="table_al">de Wegenverkeerswet 1994</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03,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9-1-5-4-2-1">
                      <text:list-item text:style-override="id1-3-2-2-1-109-1-5-4-2-1-1">
                        <text:number>b)</text:number>
                        <text:p text:style-name="table_al">het Reglement verkeersregels en verkeerstekens 1990</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1-109-1-5-5-2-1">
                      <text:list-item text:style-override="id1-3-2-2-1-109-1-5-5-2-1-1">
                        <text:number>c)</text:number>
                        <text:p text:style-name="table_al">het Binnenvaartpolitiereglement</text:p>
                      </text:list-item>
                    </text:list>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8,0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tarief bedraagt voor de behandeling van een aanvraag tot het nemen van een besluit voor een motorvoertuig, als bedoeld in artikel 9.1 van de Regeling voertuig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0</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tarief bedraagt voor de behandeling van een aanvraag tot het nemen van een langlopend besluit voor een motorvoertuig met een breedte tussen de 3 en 3,5 meter, als bedoeld in artikel 9.1 van de Regeling voertuigen, voor zover deze bevoegdheid is gemandateerd aan de Rijksdienst voor het Wegverke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0,00</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t tarief bedraagt voor de behandeling van een aanvraag tot het nemen van een incidenteel besluit voor een motorvoertuig met een breedte tussen de 3 en 3,5 meter, als bedoeld in artikel 9.1 van de Regeling voertuigen, voor zover deze bevoegdheid is gemandateerd aan de Rijksdienst voor het Wegverkee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44,00</text:p>
                  </table:table-cell>
                </table:table-row>
              </table:table>
              <text:p text:style-name="table_bottom"/>
            </text:section>
            <text:p text:style-name="al"/>
            <text:p text:style-name="al">
            <text:span text:style-name="nadrukvet">HOOFDSTUK 5. OVERIGE DIENSTVERLENING</text:span>
          </text:p>
            <text:p text:style-name="al"/>
            <text:section text:name="table_id1-3-2-2-1-113" text:style-name="table">
              <text:p text:style-name="table_top"/>
              <table:table table:style-name="tgroup">
                <table:table-column table:style-name="id1-3-2-2-1-113-1-1"/>
                <table:table-column table:style-name="id1-3-2-2-1-113-1-2"/>
                <table:table-column table:style-name="id1-3-2-2-1-113-1-3"/>
                <table:table-column table:style-name="id1-3-2-2-1-113-1-4"/>
                <table:table-row table:style-name="row">
                  <table:table-cell table:style-name="cell_frame_all" table:number-rows-spanned="1" table:number-columns-spanned="2">
                    <text:p text:style-name="table_al">
                      <text:span text:style-name="nadrukvet">5.1 Elektriciteitswet 1998 c.a.</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arief 2026</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cur">Projectbesluit</text:span>
                    </text:p>
                    <text:p text:style-name="table_al">Het tarief voor het in behandeling nemen van een verzoek tot het vaststellen van een projectbesluit, zoals bedoeld in 5.44 van de Omgevingswet</text:p>
                    <text:list text:style-name="id1-3-2-2-1-113-1-5-2-2-3">
                      <text:list-item text:style-override="id1-3-2-2-1-113-1-5-2-2-3-1">
                        <text:number>-</text:number>
                        <text:p text:style-name="table_al">voor zover het projectbesluit betrekking heeft op het wijzigen van een omgevingsplan of omgevingsplannen van de desbetreffende gemeenten: het tarief dat zou voortvloeien uit het samenstel van de tarieven voor planologische medewerking indien sprake zou zijn van een aanvraag bij de desbetreffende gemeenten tot verkrijgen van planologische medewerking voor het project. Dit betreft de tarieven voor het wijzigen van een omgevingsplan of het in behandeling nemen van een omgevingsvergunning voor een buitenplanse omgevingsplanactiviteit.</text:p>
                      </text:list-item>
                      <text:list-item text:style-override="id1-3-2-2-1-113-1-5-2-2-3-2">
                        <text:number>-</text:number>
                        <text:p text:style-name="table_al">voor zover het projectbesluit betrekking heeft op het verlenen van vergunningen: het tarief dat zou voortvloeien uit het samenstel van de tarieven voor de desbetreffende vergunningen indien sprake zou zijn van een aanvraag bij de oorspronkelijk bevoegde gezag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section text:name="artikel_id1-3-2-2-2" text:style-name="artikel">
            <text:p text:style-name="artikel_kop_titel"><text:span text:style-name="artikel_kop_label">Artikel</text:span> <text:span text:style-name="artikel_kop_nr">II</text:span> Inwerkingtreding</text:p>
            <text:p text:style-name="al">Dit besluit treedt in werking op 1 januari 2026.</text:p>
          </text:section>
        </text:section>
        <text:section text:name="regeling-sluiting_id1-3-2-3" text:style-name="regeling-sluiting">
          <text:section text:name="ondertekening_id1-3-2-3-1">
            <text:p><text:span text:style-name="functie">Aldus vastgesteld in de openbare vergadering van Provinciale Staten van 12 november 2025.</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A. Kost</text:span></text:p>
          </text:section>
          <text:section text:name="ondertekening_id1-3-2-3-4">
            <text:p><text:span text:style-name="functie"/></text:p>
            <text:p><text:span text:style-name="functie">de voorzitter,</text:span></text:p>
            <text:p><text:span text:style-name="functie">A.J. Gerritsen</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cur">Artikel I</text:span>
        </text:p>
          <text:p text:style-name="al">De Omgevingswet heeft geleid tot wijziging van de tarieventabel van de Legesverordening provincie Flevoland 2016.</text:p>
          <text:p text:style-name="al"/>
          <text:p text:style-name="al">Deze wijziging van de tarieventabel is nodig omdat:</text:p>
          <text:list text:style-name="id1-3-2-4-6">
            <text:list-item text:style-override="id1-3-2-4-6-1">
              <text:number>•</text:number>
              <text:p text:style-name="al">het begrip &lt;&lt;activiteit&gt;&gt; gehanteerd wordt voor handelingen die de Omgevingswet reguleert, en grondslagen voor de legesheffing wijzigen;</text:p>
            </text:list-item>
            <text:list-item text:style-override="id1-3-2-4-6-2">
              <text:number>•</text:number>
              <text:p text:style-name="al">het mogelijk wordt om onder Omgevingswet leges te heffen voor milieubelastende activiteiten (mba). Gelet op artikel 2.9a van de Wet algemene bepalingen omgevingsrecht is dat nu verboden, en</text:p>
            </text:list-item>
            <text:list-item text:style-override="id1-3-2-4-6-3">
              <text:number>•</text:number>
              <text:p text:style-name="al">indien een ‘provinciale activiteit’ opgaat in een meervoudige aanvraag om een omgevings-vergunning de provincie voor de aanvraag om een besluit over instemming deze kosten kan doorberekenen.</text:p>
            </text:list-item>
          </text:list>
          <text:p text:style-name="al">De legestarieven worden door middel van een ingroeimodel (50 %, 75 % en 100 % in drie jaren tijd) ingevoerd. De reden hiervan is dat er tot op heden weinig ervaringscijfers beschikbaar zijn, daar de meeste aanvragen in december 2023 zijn ingediend en tot op heden geen aanvragen in 2024 en 2025 zijn ingediend. Hierdoor is er onvoldoende inzicht of de geheven tarieven voldoende kostendekkend zijn. Verder kunnen we dan ervaring opdoen met mba’s en deze gegevens valideren, om zo op termijn tot een kostendekkend legestarieven te komen.</text:p>
          <text:p text:style-name="al"/>
          <text:p text:style-name="al">De eerste stap is om de legestarieven van de huidige legesverordening voor 2024 aan te passen met 50% van de huidige geschatte kosten. In 2025 worden de tarieven van de legesverordening dan naar 75% en voor 2026 naar 100% kostendekkendheid toegerekend, waarbij bij elke stap de kosten zullen worden gevalideerd met de ervaringscijfers van het jaar daarvoor.</text:p>
          <text:p text:style-name="al"/>
          <text:p text:style-name="al">Tevens zijn de tarieven van de door de door de provincie te heffen leges aangepast als gevolg van indexatie. Indexering vindt, conform voorgaande jaren, plaats op basis van de gewogen prijsmutatie voor de overheidsconsumptie voor het jaar t-1 (2025). Op basis van het Centraal Economisch Plan van maart 2025 komt deze uit op 2,9%. Deze prijsontwikkeling is ook opgenomen in de begroting 2026 van de provincie.</text:p>
          <text:p text:style-name="al"/>
          <text:p text:style-name="al">De tarieven van de door Omgevingsdienst Flevoland, Gooi en Vechtstreek (OFGV) namens de provincie te heffen leges worden aangeleverd door de OFGV. Indexering van de hieraan ten grondslag liggende uurtarieven 2026 vindt plaats op basis van de door het Algemeen Bestuur van OFGV in juni 2025 vastgestelde loon- en prijsindexatiecijfer van 3,5% (septembercirculaire 2024, Loonvoet sector overheid 2026). De berekeningsmethodiek van dit percentage vloeit voort uit de gemeenschappelijke regeling van OFGV.</text:p>
          <text:p text:style-name="al"/>
          <text:p text:style-name="al">Het vorenstaande heeft er toe geleid dat de tarieventabel - de bijlage bij de Legesverordening Flevoland 2016 - is aangepast. Bedragen zijn afgerond op hele euro’s.</text:p>
          <text:p text:style-name="al"/>
          <text:p text:style-name="al">
          <text:span text:style-name="nadrukcur">Artikel II</text:span>
        </text:p>
          <text:p text:style-name="al">Deze Tiende wijziging van de Legesverordening Flevoland 2016 treedt in werking op 1 januari 2026.</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6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Provincie/DC.creator">Flevoland</meta:user-defined>
    <meta:user-defined meta:name="OVERHEID.Informatietype/DC.type">officiële publicatie</meta:user-defined>
    <meta:user-defined meta:name="OVERHEIDop.Rubriek/DC.type">algemeen verbindend voorschrift (verordening)</meta:user-defined>
    <meta:user-defined meta:name="OVERHEID.Provincie/OVERHEID.authority">Flevoland</meta:user-defined>
    <meta:user-defined meta:name="OVERHEID.Provincie/DCTERMS.publisher">Flevoland</meta:user-defined>
    <meta:user-defined meta:name="OVERHEID.TaxonomieBeleidsagendaDecentraal/OVERHEID.category">Financiën | Organisatie en beleid</meta:user-defined>
    <meta:user-defined meta:name="DC.source">artikel 220 van de Provinciewet]|[1.0:c:BWBR0005645&amp;artikel=220&amp;g=2017-07-01</meta:user-defined>
    <meta:user-defined meta:name="DC.source">artikel 223 van de Provinciewet]|[1.0:c:BWBR0005645&amp;artikel=223&amp;g=2017-07-01</meta:user-defined>
    <meta:user-defined meta:name="OVERHEIDop.referentienummer">3522405</meta:user-defined>
    <meta:user-defined meta:name="DCTERMS.alternative">Legesverordening provincie Flevoland 2016</meta:user-defined>
    <dc:language>nl</dc:language>
    <meta:user-defined meta:name="OVERHEIDop.locatietype/OVERHEIDop.gebiedsmarkering">Provincie</meta:user-defined>
    <meta:user-defined meta:name="DC.title">Legesverordening provincie Flevoland 2016</meta:user-defined>
    <meta:user-defined meta:name="DCTERMS.W3CDTF/DCTERMS.available">2026-08-11</meta:user-defined>
    <meta:user-defined meta:name="DCTERMS.W3CDTF/OVERHEIDop.jaargang">2026</meta:user-defined>
    <meta:user-defined meta:name="OVERHEIDop.publicationIssue">13661</meta:user-defined>
    <meta:user-defined meta:name="OVERHEIDop.betreftRegeling">CVDR382452_12</meta:user-defined>
    <meta:user-defined meta:name="xs:date/OVERHEIDop.startdatum">2026-08-12</meta:user-defined>
    <meta:user-defined meta:name="OVERHEIDop.PrbID/DC.identifier">prb-2026-13661</meta:user-defined>
    <meta:user-defined meta:name="OVERHEIDop.versieInformatie"/>
  </office:meta>
</office:document-meta>
</file>