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Hazeleger en Oude Renbaan te Blaricum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28 juli 2026 een aanvraag voor een omgevingsvergunning ontvangen. Het gaat over sloop en nieuwbouwwerkzaamheden gelegen aan Hazeleger en Oude Renbaan te Blaricum. De aanvraag is geregistreerd onder het kenmerk OMG-087912/Z26-0827067.</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7912/Z26-0827067)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65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5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5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7912/Z26-0827067</meta:user-defined>
    <dc:language>nl</dc:language>
    <meta:user-defined meta:name="OVERHEIDop.locatietype/OVERHEIDop.gebiedsmarkering">Vlak</meta:user-defined>
    <meta:user-defined meta:name="DC.title">Ontvangst aanvraag omgevingsvergunning Hazeleger en Oude Renbaan te Blaricum (flora- en fauna)</meta:user-defined>
    <meta:user-defined meta:name="DCTERMS.W3CDTF/DCTERMS.available">2026-08-11</meta:user-defined>
    <meta:user-defined meta:name="DCTERMS.W3CDTF/OVERHEIDop.jaargang">2026</meta:user-defined>
    <meta:user-defined meta:name="OVERHEIDop.publicationIssue">13655</meta:user-defined>
    <meta:user-defined meta:name="OVERHEIDop.PrbID/DC.identifier">prb-2026-13655</meta:user-defined>
    <meta:user-defined meta:name="OVERHEIDop.versieInformatie"/>
  </office:meta>
</office:document-meta>
</file>