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een overkapping fluorideskid aan de Vondelingenweg 601 te Rotterdam-Vondelingenpl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30 maart 2026 een aanvraag voor een omgevingsvergunning ontvangen voor Shell Nederland Raffinaderij (SNC) B.V. aan de Vondelingenweg 601,  3196 KK te Rotterdam-Vondelingenplaat. De aanvraag betreft voor een overkapping fluorideskid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01961 en/of het verzoeknummer: 202603300148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01961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een overkapping fluorideskid aan de Vondelingenweg 601 te Rotterdam-Vondelingenplaat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50</meta:user-defined>
    <meta:user-defined meta:name="OVERHEIDop.PrbID/DC.identifier">prb-2026-13650</meta:user-defined>
    <meta:user-defined meta:name="OVERHEIDop.versieInformatie"/>
  </office:meta>
</office:document-meta>
</file>