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raafwerkzaamheden t.b.v. aanleg telecom langs de provinciale weg N271, Venlo -  Nijmegen, van kilometrering 74.1 tot kilometrering 74.2, aan de rechterzijde van de weg, omgeving Nijmeegseweg 38, 5916PT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maken bekend dat zij de volgende aanvraag voor een omgevingsvergunning hebben ontvangen.</text:p>
            <text:p text:style-name="common-al">Locatie: langs de provinciale weg N271, Venlo - Nijmegen, van kilometrering 74.1 tot kilometrering 74.2, aan de rechterzijde van de weg, omgeving Nijmeegseweg 38, 5916PT Venlo</text:p>
            <text:p text:style-name="common-al">Aangevraagde activiteit(en): activiteit in het beperkingengebied provinciale wegen</text:p>
            <text:p text:style-name="common-al">Betreft: Graven t.b.v. aanleg telecom Circet i.o. Glaspoort N271 74.1 - 74.2</text:p>
            <text:p text:style-name="common-al">Aanvraagdatum: 16 juni 2026</text:p>
            <text:p text:style-name="common-al">Zaaknummer: Z2026-00001347</text:p>
            <text:p text:style-name="common-al"/>
            <text:p text:style-name="common-al">In dit stadium is het niet mogelijk uw mening te geven over de aanvraag.</text:p>
            <text:p text:style-name="common-al"/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64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4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4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47</meta:user-defined>
    <dc:language>nl</dc:language>
    <meta:user-defined meta:name="OVERHEIDop.locatietype/OVERHEIDop.gebiedsmarkering">Vlak</meta:user-defined>
    <meta:user-defined meta:name="DC.title">Aanvraag Omgevingsvergunning graafwerkzaamheden t.b.v. aanleg telecom langs de provinciale weg N271, Venlo -  Nijmegen, van kilometrering 74.1 tot kilometrering 74.2, aan de rechterzijde van de weg, omgeving Nijmeegseweg 38, 5916PT Venlo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48</meta:user-defined>
    <meta:user-defined meta:name="OVERHEIDop.PrbID/DC.identifier">prb-2026-13648</meta:user-defined>
    <meta:user-defined meta:name="OVERHEIDop.versieInformatie"/>
  </office:meta>
</office:document-meta>
</file>