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Bloemenbuurt (Goudsbloemstraat, Asterstraat en Violenstraat) te Enkhuizen (flora- en faun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22 juli 2026 een aanvraag voor een omgevingsvergunning ontvangen. Het gaat over sloop en nieuwbouw gelegen in de Bloemenbuurt (Goudsbloemstraat, Asterstraat en Violenstraat) te Enkhuizen. De aanvraag is geregistreerd onder het kenmerk OMG-087573/Z26-0826703.</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7573/Z26-0826703)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63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3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3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7573/Z26-0826703</meta:user-defined>
    <dc:language>nl</dc:language>
    <meta:user-defined meta:name="OVERHEIDop.locatietype/OVERHEIDop.gebiedsmarkering">Vlak</meta:user-defined>
    <meta:user-defined meta:name="DC.title">Ontvangst aanvraag omgevingsvergunning Bloemenbuurt (Goudsbloemstraat, Asterstraat en Violenstraat) te Enkhuizen (flora- en fauna)</meta:user-defined>
    <meta:user-defined meta:name="DCTERMS.W3CDTF/DCTERMS.available">2026-08-10</meta:user-defined>
    <meta:user-defined meta:name="DCTERMS.W3CDTF/OVERHEIDop.jaargang">2026</meta:user-defined>
    <meta:user-defined meta:name="OVERHEIDop.publicationIssue">13633</meta:user-defined>
    <meta:user-defined meta:name="OVERHEIDop.PrbID/DC.identifier">prb-2026-13633</meta:user-defined>
    <meta:user-defined meta:name="OVERHEIDop.versieInformatie"/>
  </office:meta>
</office:document-meta>
</file>