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Eikenhout, Cederhout en Perenhout te Julianadorp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5 augustus 2026 een aanvraag voor een omgevingsvergunning ontvangen. Het gaat over renovatie- en sloopwerkzaamheden gelegen aan Eikenhout, Cederhout en Perenhout te Julianadorp. De aanvraag is geregistreerd onder het kenmerk OMG-087508/Z26-0826627.</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7508/Z26-0826627)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62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2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2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508/Z26-0826627</meta:user-defined>
    <dc:language>nl</dc:language>
    <meta:user-defined meta:name="OVERHEIDop.locatietype/OVERHEIDop.gebiedsmarkering">Vlak</meta:user-defined>
    <meta:user-defined meta:name="DC.title">Ontvangst aanvraag omgevingsvergunning Eikenhout, Cederhout en Perenhout te Julianadorp (flora- en fauna)</meta:user-defined>
    <meta:user-defined meta:name="DCTERMS.W3CDTF/DCTERMS.available">2026-08-10</meta:user-defined>
    <meta:user-defined meta:name="DCTERMS.W3CDTF/OVERHEIDop.jaargang">2026</meta:user-defined>
    <meta:user-defined meta:name="OVERHEIDop.publicationIssue">13628</meta:user-defined>
    <meta:user-defined meta:name="OVERHEIDop.PrbID/DC.identifier">prb-2026-13628</meta:user-defined>
    <meta:user-defined meta:name="OVERHEIDop.versieInformatie"/>
  </office:meta>
</office:document-meta>
</file>