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laswerkzaamheden in een bestaande handhole in de gemeente Medemblik in de provinciale weg N240 vanaf 31.264 t/m 31.264, verzonden 4 augustus 2026, zaaknummer ONH002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laswerkzaamheden in een bestaande handhole in de gemeente Medemblik in de provinciale weg N240 vanaf 31.264 t/m 31.264.</text:p>
            <text:p text:style-name="common-al">De vergunning is geregistreerd onder kenmerk: ONH00290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5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laswerkzaamheden in een bestaande handhole in de gemeente Medemblik in de provinciale weg N240 vanaf 31.264 t/m 31.264, verzonden 4 augustus 2026, zaaknummer ONH00290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20</meta:user-defined>
    <meta:user-defined meta:name="OVERHEIDop.PrbID/DC.identifier">prb-2026-13620</meta:user-defined>
    <meta:user-defined meta:name="OVERHEIDop.versieInformatie"/>
  </office:meta>
</office:document-meta>
</file>