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wijderen van telecommunicatieleidingen in de gemeente Schagen in de provinciale weg N248 vanaf 0.008 t/m 0.056,  vaarweg K20 Noordhollandsch Kanaal vanaf 63.146 t/m 63.186, verzonden 4 augustus 2026, zaaknummer ONH002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verwijderen van telecommunicatieleidingen in de gemeente Schagen in de provinciale weg N248 vanaf 0.008 t/m 0.056,  vaarweg K20 Noordhollandsch Kanaal vanaf 63.146 t/m 63.186.</text:p>
            <text:p text:style-name="common-al">De vergunning is geregistreerd onder kenmerk: ONH00259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15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61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verwijderen van telecommunicatieleidingen in de gemeente Schagen in de provinciale weg N248 vanaf 0.008 t/m 0.056,  vaarweg K20 Noordhollandsch Kanaal vanaf 63.146 t/m 63.186, verzonden 4 augustus 2026, zaaknummer ONH00259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617</meta:user-defined>
    <meta:user-defined meta:name="OVERHEIDop.PrbID/DC.identifier">prb-2026-13617</meta:user-defined>
    <meta:user-defined meta:name="OVERHEIDop.versieInformatie"/>
  </office:meta>
</office:document-meta>
</file>