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leggen van elektraleidingen en het maken van boringen hiervoor in de gemeente Zandvoort in de provinciale weg N200 vanaf 24.241 t/m 24.244, verzonden 4 augustus 2026, zaaknummer ONH002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leggen van elektraleidingen en het maken van boringen hiervoor in de gemeente Zandvoort in de provinciale weg N200 vanaf 24.241 t/m 24.244.</text:p>
            <text:p text:style-name="common-al">De vergunning is geregistreerd onder kenmerk: ONH00253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15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361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1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1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leggen van elektraleidingen en het maken van boringen hiervoor in de gemeente Zandvoort in de provinciale weg N200 vanaf 24.241 t/m 24.244, verzonden 4 augustus 2026, zaaknummer ONH00253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616</meta:user-defined>
    <meta:user-defined meta:name="OVERHEIDop.PrbID/DC.identifier">prb-2026-13616</meta:user-defined>
    <meta:user-defined meta:name="OVERHEIDop.versieInformatie"/>
  </office:meta>
</office:document-meta>
</file>