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definitief besluit omgevingsvergunning reguliere procedure voor Basischemie, wijziging mba aan Oosterhorn 36 te Farmsu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Zeolyst C.V. De provincie geeft hiermee toestemming voor Vergunningplichtig - Basischemie, wijziging mba. Het besluit heeft betrekking op het wijzigen van de pH correctie van afvalwater met CO2, verduidelijking van het schema voor indirecte lozing richting ZAWZI van organisch afvalwater uit het productieproces en wijziging van tanks die moeten voldoen aan de PGS31 norm. Tevens wordt bekend gemaakt dat de minister van Infrastructuur en Waterstaat, het bevoegd gezag voor het verlenen van de vergunning lozingsactiviteit op grond van de Omgevingswet, eveneens heeft besloten een vergunning aan Zeolyst C.V. te verlenen voor het wijzigen van de pH correctie van afvalwater met CO2. Omdat de aanvragen gelijktijdig zijn ingediend en inhoudelijk samenhangen worden deze gecoördineerd afgehandeld. Gedeputeerde Staten zijn met de coördinatie van deze procedure belast. Dit betekent dat wij beide ter inzage moeten leggen, samen met de aanvragen. Het dossiernummer is 81918.</text:p>
            <text:p text:style-name="common-al">
            <text:span text:style-name="nadrukvet">Meer informatie over de omgevingsvergunning</text:span>
          </text:p>
            <text:p text:style-name="common-al">
            <text:a xlink:href="https://pvgrp.mozardsaas.nl/mozard/!suite92.scherm1007?mObj=103968" xlink:type="simple">De omgevingsvergunning en de documenten</text:a> kunt u tot en met 10-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10-09-2026 een bezwaarschrift indienen. Meer informatie over hoe u bezwaar kunt maken, staat op 
     <text:a xlink:href="https://www.provinciegroningen.nl/contact/klacht-over-de-provincie/bezwaar-maken/" xlink:type="simple">provinciegroningen.nl/bezwaarmaken.nl</text:a>. 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81918.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6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Rectificatie definitief besluit omgevingsvergunning reguliere procedure voor Basischemie, wijziging mba aan Oosterhorn 36 te Farmsum</meta:user-defined>
    <meta:user-defined meta:name="OVERHEIDop.datumEindeReactietermijn">2026-09-10</meta:user-defined>
    <meta:user-defined meta:name="OVERHEIDop.terinzageleggingBG">https://pvgrp.mozardsaas.nl/mozard/!suite92.scherm1007?mObj=103968</meta:user-defined>
    <meta:user-defined meta:name="DCTERMS.W3CDTF/DCTERMS.available">2026-08-10</meta:user-defined>
    <meta:user-defined meta:name="DCTERMS.W3CDTF/OVERHEIDop.jaargang">2026</meta:user-defined>
    <meta:user-defined meta:name="OVERHEIDop.publicationIssue">13608</meta:user-defined>
    <meta:user-defined meta:name="OVERHEIDop.PrbID/DC.identifier">prb-2026-13608</meta:user-defined>
    <meta:user-defined meta:name="OVERHEIDop.versieInformatie"/>
  </office:meta>
</office:document-meta>
</file>