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esluit aangevraagde wijziging omgevingsvergunning flora- en fauna-activiteit - 1e Heezerlaantje 9A t/m 9E in Soe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in te stemmen met de aangevraagde wijziging van de omgevingsvergunning met zaaknummer Z-PU-2024-000742 en briefnummer D-PU-2025-00006585 in samenhang met een herstelbesluit, met zaaknummer Z-PU-2025-001087 en briefnummer D-PU-2025-00029065. Het besluit heeft zaaknummer Z-PU-2026-001382 en gaat over de wijziging van de loopduur van de op 1 april verleende omgevingsvergunning in samenhang met het herstelbesluit van 5 januari. Aan de wijziging e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text:span text:style-name="nadrukvet">Bezwaar indienen tegen het besluit</text:span></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9">
              <text:list-item text:style-override="id1-3-2-1-1-9-1">
                <text:number>•</text:number>
                <text:p text:style-name="al">Via het formulier op www.provincie-utrecht.nl (zoekterm “Bezwaar tegen beslissing provincie”); of</text:p>
              </text:list-item>
              <text:list-item text:style-override="id1-3-2-1-1-9-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382</meta:user-defined>
    <meta:user-defined meta:name="DCTERMS.abstract">Betreft: besluit op locatie 1e Heezerlaantje 9A t/m 9E in Soest</meta:user-defined>
    <dc:language>nl</dc:language>
    <meta:user-defined meta:name="OVERHEIDop.locatietype/OVERHEIDop.gebiedsmarkering">Vlak</meta:user-defined>
    <meta:user-defined meta:name="DC.title">Besluit aangevraagde wijziging omgevingsvergunning flora- en fauna-activiteit - 1e Heezerlaantje 9A t/m 9E in Soest</meta:user-defined>
    <meta:user-defined meta:name="OVERHEIDop.datumEindeReactietermijn">2026-09-17</meta:user-defined>
    <meta:user-defined meta:name="OVERHEIDop.terinzageleggingBG">https://jeleefomgeving.nl/inzien/001797864/b623253e-65d2-4b22-8e57-c5263cbe26fb</meta:user-defined>
    <meta:user-defined meta:name="DCTERMS.W3CDTF/DCTERMS.available">2026-08-10</meta:user-defined>
    <meta:user-defined meta:name="DCTERMS.W3CDTF/OVERHEIDop.jaargang">2026</meta:user-defined>
    <meta:user-defined meta:name="OVERHEIDop.publicationIssue">13607</meta:user-defined>
    <meta:user-defined meta:name="OVERHEIDop.PrbID/DC.identifier">prb-2026-13607</meta:user-defined>
    <meta:user-defined meta:name="OVERHEIDop.versieInformatie"/>
  </office:meta>
</office:document-meta>
</file>