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Noorderveenweg te Assendelft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27 juli 2026 een aanvraag voor een omgevingsvergunning ontvangen. Het gaat over de realisatie van woningbouw en het aanleggen van een fietspad gelegen aan Noorderveenweg te Assendelft. De aanvraag is geregistreerd onder het kenmerk OMG-087840/Z26-0826989.</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840/Z26-0826989)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59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9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9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840/Z26-0826989</meta:user-defined>
    <dc:language>nl</dc:language>
    <meta:user-defined meta:name="OVERHEIDop.locatietype/OVERHEIDop.gebiedsmarkering">Lijn</meta:user-defined>
    <meta:user-defined meta:name="DC.title">Ontvangst aanvraag omgevingsvergunning Noorderveenweg te Assendelft (flora- en fauna)</meta:user-defined>
    <meta:user-defined meta:name="DCTERMS.W3CDTF/DCTERMS.available">2026-08-10</meta:user-defined>
    <meta:user-defined meta:name="DCTERMS.W3CDTF/OVERHEIDop.jaargang">2026</meta:user-defined>
    <meta:user-defined meta:name="OVERHEIDop.publicationIssue">13598</meta:user-defined>
    <meta:user-defined meta:name="OVERHEIDop.PrbID/DC.identifier">prb-2026-13598</meta:user-defined>
    <meta:user-defined meta:name="OVERHEIDop.versieInformatie"/>
  </office:meta>
</office:document-meta>
</file>