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ossinilaan 30 te Hilversum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7 juli 2026 een aanvraag voor een omgevingsvergunning ontvangen. Het gaat over het aanbrengen van spouwmuurisolatie in een pand met meerdere woningen gelegen aan Rossinilaan 30 te Hilversum. De aanvraag is geregistreerd onder het kenmerk OMG-087797/Z26-0826948.</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797/Z26-082694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797/Z26-0826948</meta:user-defined>
    <dc:language>nl</dc:language>
    <meta:user-defined meta:name="OVERHEIDop.locatietype/OVERHEIDop.gebiedsmarkering">Vlak</meta:user-defined>
    <meta:user-defined meta:name="DC.title">Ontvangst aanvraag omgevingsvergunning Rossinilaan 30 te Hilversum (flora- en fauna)</meta:user-defined>
    <meta:user-defined meta:name="DCTERMS.W3CDTF/DCTERMS.available">2026-08-10</meta:user-defined>
    <meta:user-defined meta:name="DCTERMS.W3CDTF/OVERHEIDop.jaargang">2026</meta:user-defined>
    <meta:user-defined meta:name="OVERHEIDop.publicationIssue">13597</meta:user-defined>
    <meta:user-defined meta:name="OVERHEIDop.PrbID/DC.identifier">prb-2026-13597</meta:user-defined>
    <meta:user-defined meta:name="OVERHEIDop.versieInformatie"/>
  </office:meta>
</office:document-meta>
</file>