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aanvraag omgevingsvergunning, Zwolsestraat 424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Gedeputeerde Staten van Zuid-Holland kennis van de ontvangst op 4 augustus 2026 van een aanvraag om een omgevingsvergunning als bedoeld in de Omgevingswet. De aanvraag betreft het vervangen van een ondergrondse tankinstallatie van een tankstation in een grondwaterbeschermingsgebied op locatie <text:span text:style-name="nadrukvet">Zwolsestraat 424, 2587 VK te Den Haag</text:span>.</text:p>
            <text:p text:style-name="common-al">De aanvraag is ingediend voor een activiteit als bedoeld in artikel 5.4 van de Omgevingswet +(omgevingsverordening). De aanvraag is geregistreerd met het zaaknummer <text:span text:style-name="nadrukvet">01179459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3596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96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Zui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DCTERMS.abstract">Het vervangen van een ondergrondse tankinstallatie van een tankstation in een grondwaterbeschermingsgebied op locatie.</meta:user-defined>
    <dc:language>nl</dc:language>
    <meta:user-defined meta:name="OVERHEIDop.locatietype/OVERHEIDop.gebiedsmarkering">Adres</meta:user-defined>
    <meta:user-defined meta:name="DC.title">Kennisgeving aanvraag omgevingsvergunning, Zwolsestraat 424 te Den Haag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596</meta:user-defined>
    <meta:user-defined meta:name="OVERHEIDop.PrbID/DC.identifier">prb-2026-13596</meta:user-defined>
    <meta:user-defined meta:name="OVERHEIDop.versieInformatie"/>
  </office:meta>
</office:document-meta>
</file>