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vergunning voor het plaatsen van omleidingsborden op de N350, provinciale weg Holten - Wierden, tussen hectometerpunten 12.100 en 12.800, vanwege de afsluiting van de Nijverdalse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3 juni 2026 een aanvraag ontvangen voor een vergunning voor het plaatsen van omleidingsborden op de N350, provinciale weg Holten - Wierden, tussen hectometerpunten 12.100 en 12.800, vanwege de afsluiting van de Nijverdalsestraat.</text:p>
            <text:p text:style-name="common-al">Gedeputeerde Staten hebben besloten dat het verzoek voor een vergunning wordt verleend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17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5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770</meta:user-defined>
    <meta:user-defined meta:name="DCTERMS.abstract">Besluit op een aanvraag voor een vergunning voor het plaatsen van omleidingsborden op de N350, provinciale weg Holten - Wierden, tussen hectometerpunten 12.100 en 12.800, vanwege de afsluiting van de Nijverdalsestraat.</meta:user-defined>
    <dc:language>nl</dc:language>
    <meta:user-defined meta:name="OVERHEIDop.locatietype/OVERHEIDop.gebiedsmarkering">Lijn</meta:user-defined>
    <meta:user-defined meta:name="DC.title">Besluit op een aanvraag voor een vergunning voor het plaatsen van omleidingsborden op de N350, provinciale weg Holten - Wierden, tussen hectometerpunten 12.100 en 12.800, vanwege de afsluiting van de Nijverdalsestraat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89</meta:user-defined>
    <meta:user-defined meta:name="OVERHEIDop.PrbID/DC.identifier">prb-2026-13589</meta:user-defined>
    <meta:user-defined meta:name="OVERHEIDop.versieInformatie"/>
  </office:meta>
</office:document-meta>
</file>