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een gestuurde boring in de N492 te Rhoon  (237008)</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vergunning is aangevraagd voor het uitvoeren van een gestuurde boring en het plaatsen van een handhole ten behoeve van het inblazen van een glasvezelkabel in bestaande mantelbuizen in en langs de provinciale weg N492, plaatselijk bekend als Groene Kruisweg, tussen km 0.760 en 1.120 (zuidzijde), te Rhoo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Zuid-Holland u weten dat er misschien iets verandert in uw omgeving. Dan kunt u hier op tijd op reageren. </text:p>
            <text:p text:style-name="common-al">
            <text:span text:style-name="nadrukvet">Wanneer neemt de provincie Zuid-Holland een besluit over de aanvraag van de vergunning?</text:span>
          </text:p>
            <text:p text:style-name="common-al">De provincie Zuid-Holland heeft de aanvraag voor een vergunning ontvangen op 28-05-2026. De aanvraag wordt behandeld volgens de uitgebreide procedure. Als de provincie Zuid-Holland van plan is de vergunning te verlenen, publiceert de provincie Zuid-Holland daarover een nieuw bericht. Vanaf dat moment kunt u de vergunning die de provincie van plan is te verlenen zowel fysiek als digitaal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contact opnem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8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277</meta:user-defined>
    <meta:user-defined meta:name="DCTERMS.abstract">Bekendmaking van Provincie Zuid-Holland</meta:user-defined>
    <dc:language>nl</dc:language>
    <meta:user-defined meta:name="OVERHEIDop.locatietype/OVERHEIDop.gebiedsmarkering">Punt</meta:user-defined>
    <meta:user-defined meta:name="DC.title">Aanvraag vergunning voor  het uitvoeren van een gestuurde boring in de N492 te Rhoon  (237008)</meta:user-defined>
    <meta:user-defined meta:name="DCTERMS.W3CDTF/DCTERMS.available">2026-08-10</meta:user-defined>
    <meta:user-defined meta:name="DCTERMS.W3CDTF/OVERHEIDop.jaargang">2026</meta:user-defined>
    <meta:user-defined meta:name="OVERHEIDop.publicationIssue">13586</meta:user-defined>
    <meta:user-defined meta:name="OVERHEIDop.PrbID/DC.identifier">prb-2026-13586</meta:user-defined>
    <meta:user-defined meta:name="OVERHEIDop.versieInformatie"/>
  </office:meta>
</office:document-meta>
</file>