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Van Beethovensingel 1-39, Mozartlaan 34-48, Richard Holstraat 2-6 en 5-11, Haydenstraat 26-44, Vettenoordstraat 18-40, Diepenbrockstraat 141-177 en Parallelweg 66-84 te Vlaard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opzettelijk vernielen of opzettelijk beschadigen van nesten of rustplaatsen of het opzettelijk wegnemen van nesten van de huismus, </text:p>
            <text:p text:style-name="common-al">het opzettelijk verstoren alsmede het beschadigen of vernielen van de voortplantingsplaatsen of rustplaatsen van de gewone dwergvleermuis i.v.m. het uitvoeren van herstel- en renovatiewerkzaamheden van woningen. De locatie betreft <text:span text:style-name="nadrukvet">Van Beethovensingel 1-39, Mozartlaan 34-48, Richard Holstraat 2-6 en 5-11, Haydenstraat 26-44, Vettenoordstraat 18-40, Diepenbrockstraat 141-177 en Parallelweg 66-84 te Vlaardingen</text:span>.</text:p>
            <text:p text:style-name="common-al">De beschikking ziet op het verlenen van de omgevingsvergunning een flora- en fauna-activiteit als bedoeld in artikel 5.1, tweede lid, onder g, van de Omgevingswet.</text:p>
            <text:p text:style-name="common-al">
            <text:span text:style-name="nadrukvet">Bezwaar</text:span>
          </text:p>
            <text:p text:style-name="common-al">De verzenddatum van de beschikking is 6 augustus 2026. Een belanghebbende kan tot en met 17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67212</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56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6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6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uitvoeren van herstel- en renovatiewerkzaamheden van woningen.</meta:user-defined>
    <dc:language>nl</dc:language>
    <meta:user-defined meta:name="OVERHEIDop.locatietype/OVERHEIDop.gebiedsmarkering">Lijn</meta:user-defined>
    <meta:user-defined meta:name="DC.title">Kennisgeving beschikking omgevingsvergunning, Van Beethovensingel 1-39, Mozartlaan 34-48, Richard Holstraat 2-6 en 5-11, Haydenstraat 26-44, Vettenoordstraat 18-40, Diepenbrockstraat 141-177 en Parallelweg 66-84 te Vlaardingen</meta:user-defined>
    <meta:user-defined meta:name="DCTERMS.W3CDTF/DCTERMS.available">2026-08-10</meta:user-defined>
    <meta:user-defined meta:name="DCTERMS.W3CDTF/OVERHEIDop.jaargang">2026</meta:user-defined>
    <meta:user-defined meta:name="OVERHEIDop.publicationIssue">13569</meta:user-defined>
    <meta:user-defined meta:name="OVERHEIDop.PrbID/DC.identifier">prb-2026-13569</meta:user-defined>
    <meta:user-defined meta:name="OVERHEIDop.versieInformatie"/>
  </office:meta>
</office:document-meta>
</file>